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77ca65a9ec2b271741c514039bd0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8.4666666666667cm"><draw:image xlink:href="Pictures/ae77ca65a9ec2b271741c514039bd0dc.jpg" xlink:type="simple" xlink:show="embed" xlink:actuate="onLoad"/></draw:frame></text:p>
      <text:h text:style-name="Heading_20_1" text:outline-level="1"><text:bookmark text:name="ausstattung:bruecke:optoma_projektor"/><text:bookmark-start text:name="__RefHeading___optoma_uhz66_beamer_1"/><text:bookmark-start text:name="optoma_uhz66_beamer"/>Optoma UHZ66 Beamer<text:bookmark-end text:name="__RefHeading___optoma_uhz66_beamer_1"/><text:bookmark-end text:name="optoma_uhz66_beamer"/></text:h>
      <text:p text:style-name="Text_20_body">Eckdaten:</text:p>
      <text:list text:style-name="List_20_1" text:continue-numbering="false">
        <text:list-item>
          <text:p text:style-name="List_20_1_Content_First"> Display Technologie: DLP™</text:p>
        </text:list-item>
        <text:list-item>
          <text:p text:style-name="List_20_1_Content"> Auflösung: UHD (3840×2160)</text:p>
        </text:list-item>
        <text:list-item>
          <text:p text:style-name="List_20_1_Content"> Helligkeit: 4.000Lumen</text:p>
        </text:list-item>
        <text:list-item>
          <text:p text:style-name="List_20_1_Content"> Kontrastverhältnis: 500.000</text:p>
        </text:list-item>
        <text:list-item>
          <text:p text:style-name="List_20_1_Content_Last"> Bildseitenformat: 16:9</text:p>
        </text:list-item>
      </text:list>
      <text:h text:style-name="Heading_20_2" text:outline-level="2"><text:bookmark-start text:name="__RefHeading___zugaenglichkeit_2"/><text:bookmark-start text:name="zugaenglichkeit"/>Zugänglichkeit<text:bookmark-end text:name="__RefHeading___zugaenglichkeit_2"/><text:bookmark-end text:name="zugaenglichkeit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bruecke:optoma_projektor</dc:title>
  </office:meta>
</office:document-meta>
</file>