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f97c6053088f87034fa8869425deb9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7.9375cm"><draw:image xlink:href="Pictures/4f97c6053088f87034fa8869425deb93.jpg" xlink:type="simple" xlink:show="embed" xlink:actuate="onLoad"/></draw:frame></text:p>
      <text:h text:style-name="Heading_20_1" text:outline-level="1"><text:bookmark text:name="ausstattung:elektronik:ea-ps2332-025"/><text:bookmark-start text:name="__RefHeading___labornetzteil_-_ea-ps2332-025_1"/><text:bookmark-start text:name="labornetzteil_-_ea-ps2332-025"/>Labornetzteil - EA-PS2332-025<text:bookmark-end text:name="__RefHeading___labornetzteil_-_ea-ps2332-025_1"/><text:bookmark-end text:name="labornetzteil_-_ea-ps2332-025"/></text:h>
      <text:p text:style-name="Text_20_body">3 Fach Labornetzteil 2x 32V 2,5A + 3-6V 2A
Mit Modifikation der Spannungseinstellung per 10Gang Potentiometer zur feineren Einstellung der Ausgangsspannung.</text:p>
      <text:p text:style-name="Text_20_body"><draw:a xlink:type="simple" xlink:href="http://wiki.vspace.one/doku.php?id=regeln:labels"/></text:p>
      <text:h text:style-name="Heading_20_2" text:outline-level="2"><text:bookmark-start text:name="__RefHeading___zu_beachten_2"/><text:bookmark-start text:name="zu_beachten"/>Zu beachten<text:bookmark-end text:name="__RefHeading___zu_beachten_2"/><text:bookmark-end text:name="zu_beachten"/></text:h>
      <text:list text:style-name="List_20_1" text:continue-numbering="false">
        <text:list-item>
          <text:p text:style-name="List_20_1_Content_First"> Listenpunkt Die Lüftungsschlitze dürfen nicht verdeckt werden.</text:p>
        </text:list-item>
        <text:list-item>
          <text:p text:style-name="List_20_1_Content"> Vor Einschalten und Anschließen eines Verbrauchers prüfen ob die Spannung, Strombegrenzung sowie der Schalter zur Auswahl der Betriebsart (Serie, Normal, Parallel) wie gewünscht eingestellt ist.</text:p>
        </text:list-item>
        <text:list-item>
          <text:p text:style-name="List_20_1_Content_Last"> Bei dem drittem 3-6V Ausgang sollte vor Nutzung mit einem Multimeter die Ausgangsspannung überprüft werden und ggf. an dem Poti nach bedarf eingestellt werden.</text:p>
        </text:list-item>
      </text:list>
      <text:h text:style-name="Heading_20_2" text:outline-level="2"><text:bookmark-start text:name="__RefHeading___relevante_links_3"/><text:bookmark-start text:name="relevante_links"/>Relevante Links<text:bookmark-end text:name="__RefHeading___relevante_links_3"/><text:bookmark-end text:name="relevante_links"/></text:h>
      <text:h text:style-name="Heading_20_3" text:outline-level="3"><text:bookmark-start text:name="__RefHeading___geraet_4"/><text:bookmark-start text:name="geraet"/>Gerät<text:bookmark-end text:name="__RefHeading___geraet_4"/><text:bookmark-end text:name="geraet"/></text:h>
      <text:list text:style-name="List_20_1" text:continue-numbering="false">
        <text:list-item>
          <text:p text:style-name="List_20_1_Content_First"> <text:a xlink:type="simple" xlink:href="https://produktinfo.conrad.com/datenblaetter/500000-524999/510147-an-01-de-Doppel_Labornetzgeraet_EA_PS_2332_025.pdf" text:style-name="Internet_20_link" text:visited-style-name="Visited_20_Internet_20_Link">Anleitung</text:a></text:p>
        </text:list-item>
        <text:list-item>
          <text:p text:style-name="List_20_1_Content_Last"> <text:a xlink:type="simple" xlink:href="https://produktinfo.conrad.com/datenblaetter/500000-524999/510147-sp-01-en-EA_PS_2332_025_Doppel_Labor_Netzgeraet.pdf" text:style-name="Internet_20_link" text:visited-style-name="Visited_20_Internet_20_Link">Schaltpla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elektronik:ea-ps2332-025</dc:title>
  </office:meta>
</office:document-meta>
</file>