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e03d0e7dcbeb77b288c14e4db4fa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14.111111111111cm"><draw:image xlink:href="Pictures/abe03d0e7dcbeb77b288c14e4db4fa82.jpg" xlink:type="simple" xlink:show="embed" xlink:actuate="onLoad"/></draw:frame></text:p>
      <text:h text:style-name="Heading_20_1" text:outline-level="1"><text:bookmark text:name="ausstattung:elektronik:philips_multimeter"/><text:bookmark-start text:name="__RefHeading___multimeter_analog_-_philips_pm_2412_01_1"/><text:bookmark-start text:name="multimeter_analog_-_philips_pm_2412_01"/>Multimeter Analog - PHILIPS PM 2412/01<text:bookmark-end text:name="__RefHeading___multimeter_analog_-_philips_pm_2412_01_1"/><text:bookmark-end text:name="multimeter_analog_-_philips_pm_2412_01"/></text:h>
      <text:p text:style-name="Text_20_body">Analoges Multimeter am Elektronikarbeitsplatz.</text:p>
      <text:p text:style-name="Text_20_body"><draw:a xlink:type="simple" xlink:href="http://wiki.vspace.one/doku.php?id=regeln:labels"/></text:p>
      <text:h text:style-name="Heading_20_2" text:outline-level="2"><text:bookmark-start text:name="__RefHeading___zu_beachten_2"/><text:bookmark-start text:name="zu_beachten"/>Zu beachten<text:bookmark-end text:name="__RefHeading___zu_beachten_2"/><text:bookmark-end text:name="zu_beachten"/></text:h>
      <text:p text:style-name="Text_20_body">Um zu vermeiden, dass das Multimeter schaden nimmt:</text:p>
      <text:list text:style-name="List_20_1" text:continue-numbering="false">
        <text:list-item>
          <text:p text:style-name="List_20_1_Content_First"> <text:span text:style-name="Strong_20_Emphasis">Multimeter nimmt bei Skalenüberschreitung</text:span> (Messbereich zu klein) <text:span text:style-name="Strong_20_Emphasis">sowie Skalenunterschreitung</text:span> (Verpolung) <text:span text:style-name="Strong_20_Emphasis">schaden</text:span></text:p>
        </text:list-item>
        <text:list-item>
          <text:p text:style-name="List_20_1_Content"> <text:span text:style-name="Strong_20_Emphasis">Bei Nichtgebrauch</text:span> auf Einstellung <text:span text:style-name="Strong_20_Emphasis">TRANSPORT</text:span> stellen. Dies schützt den Zeiger vor zu harten Skalenüberschreitungen </text:p>
        </text:list-item>
        <text:list-item>
          <text:p text:style-name="List_20_1_Content"> <text:span text:style-name="Strong_20_Emphasis">Richtige Eingänge, Messbereiche und Einstellungen verwenden</text:span></text:p>
          <text:list text:style-name="List_20_1">
            <text:list-item>
              <text:p text:style-name="List_20_1_Content"> Lieber bei von größtem Messbereich rantasten, um zu sehen, ob Polarität stimmt und um Skalenüberschreitungen zu verweiden.</text:p>
            </text:list-item>
          </text:list>
        </text:list-item>
        <text:list-item>
          <text:p text:style-name="List_20_1_Content_Last"> Erst Denken, dann handeln</text:p>
        </text:list-item>
      </text:list>
      <text:p text:style-name="Text_20_body">Damit die Messwerte stimmen:</text:p>
      <text:list text:style-name="List_20_1" text:continue-numbering="false">
        <text:list-item>
          <text:p text:style-name="List_20_1_Content_First"> Die interne Batterie ist leer, somit keine Widerstandsmessungen möglich (Messschaltung mit Netzteil aufbauen oder Digitales Multimeter verwenden)</text:p>
        </text:list-item>
        <text:list-item>
          <text:p text:style-name="List_20_1_Content"> Zeigerposition vor der Messung Nullen (ohne die Plastik-Schlitz-Schraube mit falschem Werkzeug zu vergewaltigen)</text:p>
        </text:list-item>
        <text:list-item>
          <text:p text:style-name="List_20_1_Content"> Richtige Skala ablesen, Komma passend setzen, im 6A-Bereich entsprechen 6A dem Vollausschlag</text:p>
        </text:list-item>
        <text:list-item>
          <text:p text:style-name="List_20_1_Content"> Die interne AC-Korrektur ist nur für Sinus-Signale (andernfalls Digitalmultimeter mit TrueRMS verwenden)</text:p>
        </text:list-item>
        <text:list-item>
          <text:p text:style-name="List_20_1_Content"> Wer misst misst Mist</text:p>
          <text:list text:style-name="List_20_1">
            <text:list-item>
              <text:p text:style-name="List_20_1_Content_Last"> Die Versorgung erfolgt parasitär. Das Multimeter belastet das Signal somit stärker als ein hochohmiges Digitalmultimeter, benötigt jedoch keine Batterie zur Strom- und Spannungsmessung.</text:p>
            </text:list-item>
          </text:list>
        </text:list-item>
      </text:list>
      <text:h text:style-name="Heading_20_2" text:outline-level="2"><text:bookmark-start text:name="__RefHeading___relevante_links_3"/><text:bookmark-start text:name="relevante_links"/>Relevante Links<text:bookmark-end text:name="__RefHeading___relevante_links_3"/><text:bookmark-end text:name="relevante_links"/></text:h>
      <text:h text:style-name="Heading_20_3" text:outline-level="3"><text:bookmark-start text:name="__RefHeading___benutzung_von_analogen_multimetern_4"/><text:bookmark-start text:name="benutzung_von_analogen_multimetern"/>Benutzung von analogen Multimetern<text:bookmark-end text:name="__RefHeading___benutzung_von_analogen_multimetern_4"/><text:bookmark-end text:name="benutzung_von_analogen_multimetern"/></text:h>
      <text:list text:style-name="List_20_1" text:continue-numbering="false">
        <text:list-item>
          <text:p text:style-name="LastListParagraph_List_20_1_Content_First"> <text:a xlink:type="simple" xlink:href="https://de.wikihow.com/Ein-Multimeter-benutzen" text:style-name="Internet_20_link" text:visited-style-name="Visited_20_Internet_20_Link">Wikihow: Ein Multimeter benutz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elektronik:philips_multimeter</dc:title>
  </office:meta>
</office:document-meta>
</file>