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d0f7e560300140f61a94817ec6d6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elektronik:ts100"/><text:bookmark-start text:name="__RefHeading___ts100_1"/><text:bookmark-start text:name="ts100"/>TS100<text:bookmark-end text:name="__RefHeading___ts100_1"/><text:bookmark-end text:name="ts100"/></text:h>
      <text:p text:style-name="Text_20_body"><draw:frame draw:style-name="media" draw:name="0" text:anchor-type="as-char" draw:z-index="0" svg:width="10.583333333333cm" svg:height="14.111111111111cm"><draw:image xlink:href="Pictures/94d0f7e560300140f61a94817ec6d6eb.jpg" xlink:type="simple" xlink:show="embed" xlink:actuate="onLoad"/></draw:frame> <text:line-break/>
<draw:a xlink:type="simple" xlink:href="http://wiki.vspace.one/doku.php?id=regeln:labels"/></text:p>
      <text:p text:style-name="Text_20_body">4x TS100 Lötkolben inklusive Netzteile und Zubehör stehen im „Elektronik“-Schrank zur Verfüg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elektronik:ts100</dc:title>
  </office:meta>
</office:document-meta>
</file>