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cefe007c0c173013878a78ba91e9c8c.jpg"/>
  <manifest:file-entry manifest:media-type="image/jpeg" manifest:full-path="Pictures/4911c67c08b3f9749742747a46eef1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7.9375cm"><draw:image xlink:href="Pictures/5cefe007c0c173013878a78ba91e9c8c.jpg" xlink:type="simple" xlink:show="embed" xlink:actuate="onLoad"/></draw:frame>
<draw:frame draw:style-name="media" draw:name="1" text:anchor-type="as-char" draw:z-index="1" svg:width="10.583333333333cm" svg:height="7.9375cm"><draw:image xlink:href="Pictures/4911c67c08b3f9749742747a46eef10d.jpg" xlink:type="simple" xlink:show="embed" xlink:actuate="onLoad"/></draw:frame></text:p>
      <text:h text:style-name="Heading_20_1" text:outline-level="1"><text:bookmark text:name="ausstattung:holzbearbeitung:bosch_gex120-150ave"/><text:bookmark-start text:name="__RefHeading___exzenterschleifer_-_bosch_125-150_ave_1"/><text:bookmark-start text:name="exzenterschleifer_-_bosch_125-150_ave"/>Exzenterschleifer - Bosch 125-150 AVE<text:bookmark-end text:name="__RefHeading___exzenterschleifer_-_bosch_125-150_ave_1"/><text:bookmark-end text:name="exzenterschleifer_-_bosch_125-150_ave"/></text:h>
      <text:p text:style-name="Text_20_body"><draw:a xlink:type="simple" xlink:href="http://wiki.vspace.one/doku.php?id=regeln:labels"/></text:p>
      <text:h text:style-name="Heading_20_2" text:outline-level="2"><text:bookmark-start text:name="__RefHeading___zubehoer_2"/><text:bookmark-start text:name="zubehoer"/>Zubehör<text:bookmark-end text:name="__RefHeading___zubehoer_2"/><text:bookmark-end text:name="zubehoer"/></text:h>
      <text:list text:style-name="List_20_1" text:continue-numbering="false">
        <text:list-item>
          <text:p text:style-name="List_20_1_Content_First"> Staubfilter</text:p>
          <text:list text:style-name="List_20_1">
            <text:list-item>
              <text:p text:style-name="List_20_1_Content"> Es sollte bevorzugt ein Staubsauger angeschlossen werden</text:p>
            </text:list-item>
          </text:list>
        </text:list-item>
        <text:list-item>
          <text:p text:style-name="List_20_1_Content"> Schleifblätter</text:p>
          <text:list text:style-name="List_20_1">
            <text:list-item>
              <text:p text:style-name="List_20_1_Content"> Aktuell im Einsatz sind Netzschleifblätter von Festool (auf dem Bild zu sehen) in diversen Körnungen (P80, P120, P180, P320)</text:p>
            </text:list-item>
            <text:list-item>
              <text:p text:style-name="List_20_1_Content_Last"> Diese sind deutlich günstiger im Werkzeugfachmarkt zu bekommen als vergleichbare von Bosch im Baumarkt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holzbearbeitung:bosch_gex120-150ave</dc:title>
  </office:meta>
</office:document-meta>
</file>