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6525b44971b24c74db60735f6bcd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9b6525b44971b24c74db60735f6bcd6c.jpg" xlink:type="simple" xlink:show="embed" xlink:actuate="onLoad"/></draw:frame></text:p>
      <text:h text:style-name="Heading_20_1" text:outline-level="1"><text:bookmark text:name="ausstattung:holzbearbeitung:kappsaege_gcm12"/><text:bookmark-start text:name="__RefHeading___kappsaege_-_gcm12_1"/><text:bookmark-start text:name="kappsaege_-_gcm12"/>Kappsäge - GCM12<text:bookmark-end text:name="__RefHeading___kappsaege_-_gcm12_1"/><text:bookmark-end text:name="kappsaege_-_gcm12"/></text:h>
      <text:p text:style-name="Text_20_body"><draw:a xlink:type="simple" xlink:href="http://wiki.vspace.one/doku.php?id=regeln:labels"/></text:p>
      <text:p text:style-name="Text_20_body">Instructors:</text:p>
      <text:list text:style-name="List_20_1" text:continue-numbering="false">
        <text:list-item>
          <text:p text:style-name="List_20_1_Content_First"> Linus</text:p>
        </text:list-item>
        <text:list-item>
          <text:p text:style-name="List_20_1_Content_Last"> Damian</text:p>
        </text:list-item>
      </text:list>
      <text:h text:style-name="Heading_20_2" text:outline-level="2"><text:bookmark-start text:name="__RefHeading___materialien_2"/><text:bookmark-start text:name="materialien"/>Materialien<text:bookmark-end text:name="__RefHeading___materialien_2"/><text:bookmark-end text:name="materialien"/></text:h>
      <text:p text:style-name="Text_20_body">Mit dieser Kappsäge kann man sowohl Holz als auch Aluminium (zB Alu-Profile) zusägen.</text:p>
      <text:p text:style-name="Text_20_body">Dafür stehen jeweils passende Sägeblätter unter der Säge bereit (siehe Beschriftung!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kappsaege_gcm12</dc:title>
  </office:meta>
</office:document-meta>
</file>