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58236dc4ebdc1e3f71485032f962c0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7.9375cm"><draw:image xlink:href="Pictures/e58236dc4ebdc1e3f71485032f962c00.jpg" xlink:type="simple" xlink:show="embed" xlink:actuate="onLoad"/></draw:frame></text:p>
      <text:h text:style-name="Heading_20_1" text:outline-level="1"><text:bookmark text:name="ausstattung:holzbearbeitung:tellerschleifer"/><text:bookmark-start text:name="__RefHeading___tellerschleifer_1"/><text:bookmark-start text:name="tellerschleifer"/>Tellerschleifer<text:bookmark-end text:name="__RefHeading___tellerschleifer_1"/><text:bookmark-end text:name="tellerschleifer"/></text:h>
      <text:p text:style-name="Text_20_body">Contact: <text:a xlink:type="simple" xlink:href="http://wiki.vspace.one/doku.php?id=user:zerty" text:style-name="Internet_20_link" text:visited-style-name="Visited_20_Internet_20_Link">Zerty</text:a> <text:a xlink:type="simple" xlink:href="http://wiki.vspace.one/doku.php?id=user:djesionek" text:style-name="Internet_20_link" text:visited-style-name="Visited_20_Internet_20_Link">Damian</text:a></text:p>
      <text:p text:style-name="Text_20_body"><draw:a xlink:type="simple" xlink:href="http://wiki.vspace.one/doku.php?id=regeln:labels"/></text:p>
      <text:p text:style-name="Text_20_body">Gebaut als Projekt: <text:a xlink:type="simple" xlink:href="http://wiki.vspace.one/doku.php?id=projekte:2021:tellerschleifer" text:style-name="Internet_20_link" text:visited-style-name="Visited_20_Internet_20_Link">Selbstbau Tellerschleif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holzbearbeitung:tellerschleifer</dc:title>
  </office:meta>
</office:document-meta>
</file>