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91c108108f4ef44a82ee31f7cf80164.jpg"/>
  <manifest:file-entry manifest:media-type="image/jpeg" manifest:full-path="Pictures/3446a54a6276c82f2fbe019026dfe254.jpg"/>
  <manifest:file-entry manifest:media-type="image/jpeg" manifest:full-path="Pictures/e6c9c67a8aad381a520aab0d6afde1ad.jpg"/>
  <manifest:file-entry manifest:media-type="image/jpeg" manifest:full-path="Pictures/cd25c2751e266c02a8f2e67761be8928.jpg"/>
  <manifest:file-entry manifest:media-type="image/jpeg" manifest:full-path="Pictures/024d04a34bafac7059b42a91fb70fa0c.jpg"/>
  <manifest:file-entry manifest:media-type="image/png" manifest:full-path="Pictures/2ac3e6c63e0d567305c305e8b38364b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stattung:labor:3d_scanner"/><text:bookmark-start text:name="__RefHeading___d_scanner_-_mole_1"/><text:bookmark-start text:name="d_scanner_-_mole"/>3D Scanner - Mole<text:bookmark-end text:name="__RefHeading___d_scanner_-_mole_1"/><text:bookmark-end text:name="d_scanner_-_mole"/></text:h>
      <text:p text:style-name="Text_20_body"><draw:frame draw:style-name="media" draw:name="[[regeln:labels|{{ausstattung:labor:mole1500_1500.jpg?nolink&amp;400| Legend" text:anchor-type="as-char" draw:z-index="0" svg:width="5.2916666666667cm"><draw:text-box><text:p text:style-name="legendcenter"><draw:frame draw:style-name="media" draw:name="[[regeln:labels|{{ausstattung:labor:mole1500_1500.jpg?nolink&amp;400|" text:anchor-type="as-char" draw:z-index="0" svg:width="5.2916666666667cm" svg:height="5.2916666666667cm"><draw:image xlink:href="Pictures/a91c108108f4ef44a82ee31f7cf80164.jpg" xlink:type="simple" xlink:show="embed" xlink:actuate="onLoad"/></draw:frame>[[regeln:labels|{{ausstattung:labor:mole1500_1500.jpg?nolink&amp;400|</text:p></draw:text-box></draw:frame>}}
<draw:a xlink:type="simple" xlink:href="http://wiki.vspace.one/doku.php?id=regeln:labels"/></text:p>
      <text:p text:style-name="Text_20_body">Mein 3D Scanner soll für alle im Space verfügbar und nutzbar sein.</text:p>
      <text:h text:style-name="Heading_20_2" text:outline-level="2"><text:bookmark-start text:name="__RefHeading___anleitung_2"/><text:bookmark-start text:name="anleitung"/>Anleitung<text:bookmark-end text:name="__RefHeading___anleitung_2"/><text:bookmark-end text:name="anleitung"/></text:h>
      <text:p text:style-name="Text_20_body">Ein Blick in die Anleitung schadet nie.
3D MakerPro liefert auf seinen Webseiten genügend <text:a xlink:type="simple" xlink:href="https://forum.jimumeta.com/home/help/manual.html?typeId=25" text:style-name="Internet_20_link" text:visited-style-name="Visited_20_Internet_20_Link">digitale Anleitungen</text:a>!</text:p>
      <text:h text:style-name="Heading_20_2" text:outline-level="2"><text:bookmark-start text:name="__RefHeading___vor_anwendung_beachten_3"/><text:bookmark-start text:name="vor_anwendung_beachten"/>Vor Anwendung beachten<text:bookmark-end text:name="__RefHeading___vor_anwendung_beachten_3"/><text:bookmark-end text:name="vor_anwendung_beachten"/></text:h>
      <text:p text:style-name="Text_20_body">Solltest du nicht wissen, wie der Punkt umzusetzen ist frage ein Mitglied, scrolle weiter zum FAQ oder schaue in der verlinken Anleitung.</text:p>
      <text:p text:style-name="Text_20_body">JMStudio ist die exklusive Software von 3Dmakerpro, die Multi-Mode-Datenerfassung, hochauflösende Vorschau, Textur-Mapping und 3D-Modellerstellung für Scangeräte übernimmt. <text:a xlink:type="simple" xlink:href="https://forum.jimumeta.com/home/help/manual.html?typeId=32" text:style-name="Internet_20_link" text:visited-style-name="Visited_20_Internet_20_Link">Download</text:a>.</text:p>
      <text:h text:style-name="Heading_20_2" text:outline-level="2"><text:bookmark-start text:name="__RefHeading___was_ist_in_der_box_4"/><text:bookmark-start text:name="was_ist_in_der_box"/>Was ist in der Box?<text:bookmark-end text:name="__RefHeading___was_ist_in_der_box_4"/><text:bookmark-end text:name="was_ist_in_der_box"/></text:h>
      <text:list text:style-name="List_20_1" text:continue-numbering="false">
        <text:list-item>
          <text:p text:style-name="List_20_1_Content_First"> Scanner <draw:frame draw:style-name="media" draw:name="1" text:anchor-type="as-char" draw:z-index="1" svg:width="5.2916666666667cm" svg:height="5.2916666666667cm"><draw:image xlink:href="Pictures/3446a54a6276c82f2fbe019026dfe254.jpg" xlink:type="simple" xlink:show="embed" xlink:actuate="onLoad"/></draw:frame></text:p>
        </text:list-item>
        <text:list-item>
          <text:p text:style-name="List_20_1_Content"> Stativ <draw:frame draw:style-name="media" draw:name="2" text:anchor-type="as-char" draw:z-index="2" svg:width="5.2916666666667cm" svg:height="5.2916666666667cm"><draw:image xlink:href="Pictures/e6c9c67a8aad381a520aab0d6afde1ad.jpg" xlink:type="simple" xlink:show="embed" xlink:actuate="onLoad"/></draw:frame></text:p>
        </text:list-item>
        <text:list-item>
          <text:p text:style-name="List_20_1_Content"> Datenkabel <draw:frame draw:style-name="media" draw:name="3" text:anchor-type="as-char" draw:z-index="3" svg:width="5.2916666666667cm" svg:height="5.2916666666667cm"><draw:image xlink:href="Pictures/cd25c2751e266c02a8f2e67761be8928.jpg" xlink:type="simple" xlink:show="embed" xlink:actuate="onLoad"/></draw:frame></text:p>
        </text:list-item>
        <text:list-item>
          <text:p text:style-name="List_20_1_Content"> Drehteller <draw:frame draw:style-name="media" draw:name="4" text:anchor-type="as-char" draw:z-index="4" svg:width="5.2916666666667cm" svg:height="5.2916666666667cm"><draw:image xlink:href="Pictures/024d04a34bafac7059b42a91fb70fa0c.jpg" xlink:type="simple" xlink:show="embed" xlink:actuate="onLoad"/></draw:frame></text:p>
        </text:list-item>
        <text:list-item>
          <text:p text:style-name="List_20_1_Content_Last"> Netzteil<draw:frame draw:style-name="media" draw:name="5" text:anchor-type="as-char" draw:z-index="5" svg:width="5.2916666666667cm" svg:height="5.2916666666667cm"><draw:image xlink:href="Pictures/2ac3e6c63e0d567305c305e8b38364bd.png" xlink:type="simple" xlink:show="embed" xlink:actuate="onLoad"/></draw:frame></text:p>
        </text:list-item>
      </text:list>
      <text:h text:style-name="Heading_20_2" text:outline-level="2"><text:bookmark-start text:name="__RefHeading___technische_daten_5"/><text:bookmark-start text:name="technische_daten"/>Technische Daten<text:bookmark-end text:name="__RefHeading___technische_daten_5"/><text:bookmark-end text:name="technische_daten"/></text:h>
      <text:p text:style-name="Text_20_body">Mole 3D-Scanner</text:p>
      <text:h text:style-name="Heading_20_3" text:outline-level="3"><text:bookmark-start text:name="__RefHeading___parameter_der_scan-leistung_6"/><text:bookmark-start text:name="parameter_der_scan-leistung"/>Parameter der Scan-Leistung:<text:bookmark-end text:name="__RefHeading___parameter_der_scan-leistung_6"/><text:bookmark-end text:name="parameter_der_scan-leistung"/></text:h>
      <text:list text:style-name="List_20_1" text:continue-numbering="false">
        <text:list-item>
          <text:p text:style-name="List_20_1_Content_First"> <text:span text:style-name="Strong_20_Emphasis">Genauigkeit:</text:span> 0,05 mm</text:p>
        </text:list-item>
        <text:list-item>
          <text:p text:style-name="List_20_1_Content"> <text:span text:style-name="Strong_20_Emphasis">Auflösung:</text:span> 0,1mm</text:p>
        </text:list-item>
        <text:list-item>
          <text:p text:style-name="List_20_1_Content"> <text:span text:style-name="Strong_20_Emphasis">Bildrate:</text:span> 10 Bilder pro Sekunde</text:p>
        </text:list-item>
        <text:list-item>
          <text:p text:style-name="List_20_1_Content"> <text:span text:style-name="Strong_20_Emphasis">Tracking-Modus:</text:span> Visuelles Tracking</text:p>
        </text:list-item>
        <text:list-item>
          <text:p text:style-name="List_20_1_Content"> <text:span text:style-name="Strong_20_Emphasis">Arbeitsabstand:</text:span> 150-400mm</text:p>
        </text:list-item>
        <text:list-item>
          <text:p text:style-name="List_20_1_Content"> <text:span text:style-name="Strong_20_Emphasis">Einzelner Erfassungsbereich:</text:span> 200x100mm</text:p>
        </text:list-item>
        <text:list-item>
          <text:p text:style-name="List_20_1_Content_Last"> <text:span text:style-name="Strong_20_Emphasis">Typische Objektgrößen:</text:span> 15-1500mm</text:p>
        </text:list-item>
      </text:list>
      <text:h text:style-name="Heading_20_3" text:outline-level="3"><text:bookmark-start text:name="__RefHeading___software-systemanforderungen_7"/><text:bookmark-start text:name="software-systemanforderungen"/>Software-Systemanforderungen:<text:bookmark-end text:name="__RefHeading___software-systemanforderungen_7"/><text:bookmark-end text:name="software-systemanforderungen"/></text:h>
      <text:list text:style-name="List_20_1" text:continue-numbering="false">
        <text:list-item>
          <text:p text:style-name="List_20_1_Content_First"> <text:span text:style-name="Strong_20_Emphasis">Ausgabeformat:</text:span> OBJ/STL/PLY</text:p>
        </text:list-item>
        <text:list-item>
          <text:p text:style-name="List_20_1_Content"> <text:span text:style-name="Strong_20_Emphasis">Kompatibles System:</text:span> Windows10/11 64bit, MacOS12/13</text:p>
        </text:list-item>
        <text:list-item>
          <text:p text:style-name="List_20_1_Content"> <text:span text:style-name="Strong_20_Emphasis">Kompatibles Handy:</text:span> Android 10.0 oder höher, iOS 15.0 oder höher (Erweiterter Support)</text:p>
        </text:list-item>
        <text:list-item>
          <text:p text:style-name="List_20_1_Content"> <text:span text:style-name="Strong_20_Emphasis">Mindestanforderungen an den Computer:</text:span> Intel Core i5 8th, 16 GB RAM, MX250 GPU mit 2 GB VRAM</text:p>
        </text:list-item>
        <text:list-item>
          <text:p text:style-name="List_20_1_Content_Last"> <text:span text:style-name="Strong_20_Emphasis">Empfohlene Computeranforderungen:</text:span> Intel Core i7 8th, 16 GB RAM, NVDIA1060 GPU mit 4 GB VRAM</text:p>
        </text:list-item>
      </text:list>
      <text:h text:style-name="Heading_20_3" text:outline-level="3"><text:bookmark-start text:name="__RefHeading___hardware-parameter_8"/><text:bookmark-start text:name="hardware-parameter"/>Hardware-Parameter:<text:bookmark-end text:name="__RefHeading___hardware-parameter_8"/><text:bookmark-end text:name="hardware-parameter"/></text:h>
      <text:list text:style-name="List_20_1" text:continue-numbering="false">
        <text:list-item>
          <text:p text:style-name="List_20_1_Content_First"> <text:span text:style-name="Strong_20_Emphasis">Lichtquelle:</text:span> NIR</text:p>
        </text:list-item>
        <text:list-item>
          <text:p text:style-name="List_20_1_Content"> <text:span text:style-name="Strong_20_Emphasis">Farbtextur:</text:span> Erweiterter Support</text:p>
        </text:list-item>
        <text:list-item>
          <text:p text:style-name="List_20_1_Content"> <text:span text:style-name="Strong_20_Emphasis">USB-Schnittstelle:</text:span> USB2.0</text:p>
        </text:list-item>
        <text:list-item>
          <text:p text:style-name="List_20_1_Content"> <text:span text:style-name="Strong_20_Emphasis">Maße:</text:span> 141x80x80mm</text:p>
        </text:list-item>
        <text:list-item>
          <text:p text:style-name="List_20_1_Content_Last"> <text:span text:style-name="Strong_20_Emphasis">Gewicht:</text:span> 390g </text:p>
        </text:list-item>
      </text:list>
      <text:h text:style-name="Heading_20_2" text:outline-level="2"><text:bookmark-start text:name="__RefHeading___faq_unsere_learnings_9"/><text:bookmark-start text:name="faq_unsere_learnings"/>FAQ / unsere Learnings<text:bookmark-end text:name="__RefHeading___faq_unsere_learnings_9"/><text:bookmark-end text:name="faq_unsere_learnings"/></text:h>
      <text:p text:style-name="Text_20_body">Wendet euch hierzu gerne an <text:a xlink:type="simple" xlink:href="http://wiki.vspace.one/doku.php?id=user:mklaiber" text:style-name="Internet_20_link" text:visited-style-name="Visited_20_Internet_20_Link">Moritz K.</text:a> oder <text:a xlink:type="simple" xlink:href="http://wiki.vspace.one/doku.php?id=user:sknaupp" text:style-name="Internet_20_link" text:visited-style-name="Visited_20_Internet_20_Link">Sebastian K.</text:a>. Diese haben bereits eine gewisse Grunderfahrung mit dem Gerä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labor:3d_scanner</dc:title>
  </office:meta>
</office:document-meta>
</file>