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9b0104baf5f3364ebdfad7246fbdbd0.jpg"/>
  <manifest:file-entry manifest:media-type="image/jpeg" manifest:full-path="Pictures/4aaa9a04d8fd991178008dd70d6bd6ce.jpg"/>
  <manifest:file-entry manifest:media-type="image/png" manifest:full-path="Pictures/007963bb2b83fcfc2e8d094363dab3d7.png"/>
  <manifest:file-entry manifest:media-type="image/png" manifest:full-path="Pictures/8b8670962c72f369157fab1806f55f40.png"/>
  <manifest:file-entry manifest:media-type="image/png" manifest:full-path="Pictures/40f40cf57f67c964b6d17acba77a9154.png"/>
  <manifest:file-entry manifest:media-type="image/png" manifest:full-path="Pictures/2ab74d6612f15d82ffe59b7e930a1d03.png"/>
  <manifest:file-entry manifest:media-type="image/png" manifest:full-path="Pictures/c0ebb441e7334a719d3af880b684823a.png"/>
  <manifest:file-entry manifest:media-type="image/png" manifest:full-path="Pictures/3b4d90cefbcd09aaa3d1eed992c60aa3.png"/>
  <manifest:file-entry manifest:media-type="image/png" manifest:full-path="Pictures/6eb0bae155e64ffa9a7046aaa411a437.png"/>
  <manifest:file-entry manifest:media-type="image/png" manifest:full-path="Pictures/b3278af27b9be3cc0709cfda412574ab.png"/>
  <manifest:file-entry manifest:media-type="image/png" manifest:full-path="Pictures/6446d66d605c0132fd88cc96e8b21010.png"/>
  <manifest:file-entry manifest:media-type="image/png" manifest:full-path="Pictures/7bb27e072e9f0d19bad4fd704468ffab.png"/>
  <manifest:file-entry manifest:media-type="image/png" manifest:full-path="Pictures/9c802bfdba689e3798b1c7314024c9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stattung:labor:cab_label_drucker"/><text:bookmark-start text:name="__RefHeading___cab_mach4_300p_labeldrucker_1"/><text:bookmark-start text:name="cab_mach4_300p_labeldrucker"/>cab Mach4/300P Labeldrucker<text:bookmark-end text:name="__RefHeading___cab_mach4_300p_labeldrucker_1"/><text:bookmark-end text:name="cab_mach4_300p_labeldrucker"/></text:h>
      <text:p text:style-name="Text_20_body"><draw:frame draw:style-name="media" draw:name="0" text:anchor-type="as-char" draw:z-index="0" svg:width="10.583333333333cm" svg:height="14.743171296296cm"><draw:image xlink:href="Pictures/79b0104baf5f3364ebdfad7246fbdbd0.jpg" xlink:type="simple" xlink:show="embed" xlink:actuate="onLoad"/></draw:frame><draw:frame draw:style-name="media" draw:name="1" text:anchor-type="as-char" draw:z-index="1" svg:width="10.583333333333cm" svg:height="14.111111111111cm"><draw:image xlink:href="Pictures/4aaa9a04d8fd991178008dd70d6bd6ce.jpg" xlink:type="simple" xlink:show="embed" xlink:actuate="onLoad"/></draw:frame></text:p>
      <text:h text:style-name="Heading_20_1" text:outline-level="1"><text:bookmark-start text:name="__RefHeading___druck_material_2"/><text:bookmark-start text:name="druck_material"/>Druck Material<text:bookmark-end text:name="__RefHeading___druck_material_2"/><text:bookmark-end text:name="druck_material"/></text:h>
      <text:p text:style-name="Text_20_body">Rollenkern min. 38mm
Rollendurchmesser max. 200mm
Etiketten:</text:p>
      <text:list text:style-name="List_20_1" text:continue-numbering="false">
        <text:list-item>
          <text:p text:style-name="List_20_1_Content_First"> | Thermodirekt | 74x105mm | Papier, permanent | Labelident: ‎ERT-E074X105-P |</text:p>
        </text:list-item>
        <text:list-item>
          <text:p text:style-name="List_20_1_Content"> | Thermodirekt | 55x30mm | Papier, wiederlösbar | Labelident: ‎ERT-EA055X030 |</text:p>
        </text:list-item>
        <text:list-item>
          <text:p text:style-name="List_20_1_Content"> | Thermotransfer | 60x40mm | Papier, permanent | Labelident:‎ ERT-PP060X040 |</text:p>
        </text:list-item>
        <text:list-item>
          <text:p text:style-name="List_20_1_Content"> | Thermotransfer | 45x36mm | Papier, permanent | Labelident:‎ ERT-PP045X036 |</text:p>
        </text:list-item>
        <text:list-item>
          <text:p text:style-name="List_20_1_Content"> | Thermotransfer | 38x23mm | Papier, permanent | Labelident:‎ ERT-PP038X023 |</text:p>
        </text:list-item>
        <text:list-item>
          <text:p text:style-name="List_20_1_Content"> | Thermotransfer | 38x23mm | PET, permanent | Labelident:‎ ERT-A038X023-1B-1500 |</text:p>
        </text:list-item>
        <text:list-item>
          <text:p text:style-name="List_20_1_Content"> | Transferband | 70mmx300m | für PET Etiketten | Labelident: FTA-LH070-300BK Harzband |</text:p>
        </text:list-item>
        <text:list-item>
          <text:p text:style-name="List_20_1_Content"> | Transferband | 60mmx300m | für PET Etiketten | Ratiolabel: 730/060300 Mischband Harz/Wachsband |</text:p>
        </text:list-item>
        <text:list-item>
          <text:p text:style-name="List_20_1_Content"> | Transferband | 70mmx300m | für Papier Etiketten | Labelident: FTA-LW070-300BK Wachsband |</text:p>
        </text:list-item>
        <text:list-item>
          <text:p text:style-name="List_20_1_Content_Last"> | Transferband | 90mmx300m | für Papier Etiketten | Marke unbekannt? Wachsband |</text:p>
        </text:list-item>
      </text:list>
      <text:p text:style-name="Text_20_body">Service PIN: xxxx</text:p>
      <text:h text:style-name="Heading_20_1" text:outline-level="1"><text:bookmark-start text:name="__RefHeading___einrichtung_nutzung_windows_3"/><text:bookmark-start text:name="einrichtung_nutzung_windows"/>Einrichtung/Nutzung Windows<text:bookmark-end text:name="__RefHeading___einrichtung_nutzung_windows_3"/><text:bookmark-end text:name="einrichtung_nutzung_windows"/></text:h>
      <text:p text:style-name="Text_20_body">Einfacher Label Editor für Windows: cablabel S3 Lite (Free)</text:p>
      <text:h text:style-name="Heading_20_2" text:outline-level="2"><text:bookmark-start text:name="__RefHeading___druckersetup_4"/><text:bookmark-start text:name="druckersetup"/>Druckersetup<text:bookmark-end text:name="__RefHeading___druckersetup_4"/><text:bookmark-end text:name="druckersetup"/></text:h>
      <text:p text:style-name="Text_20_body">Neuen Drucker Mach4/300 hinzufügen</text:p>
      <text:p text:style-name="Text_20_body"><draw:frame draw:style-name="media" draw:name="2" text:anchor-type="as-char" draw:z-index="2" svg:width="10.583333333333cm" svg:height="9.0221273291925cm"><draw:image xlink:href="Pictures/007963bb2b83fcfc2e8d094363dab3d7.png" xlink:type="simple" xlink:show="embed" xlink:actuate="onLoad"/></draw:frame></text:p>
      <text:h text:style-name="Heading_20_3" text:outline-level="3"><text:bookmark-start text:name="__RefHeading___thermodirekt_etiketten_5"/><text:bookmark-start text:name="thermodirekt_etiketten"/>Thermodirekt Etiketten<text:bookmark-end text:name="__RefHeading___thermodirekt_etiketten_5"/><text:bookmark-end text:name="thermodirekt_etiketten"/></text:h>
      <text:p text:style-name="Text_20_body"><draw:frame draw:style-name="media" draw:name="3" text:anchor-type="as-char" draw:z-index="3" svg:width="10.583333333333cm" svg:height="15.637705530643cm"><draw:image xlink:href="Pictures/8b8670962c72f369157fab1806f55f40.png" xlink:type="simple" xlink:show="embed" xlink:actuate="onLoad"/></draw:frame></text:p>
      <text:p text:style-name="Text_20_body"><draw:frame draw:style-name="media" draw:name="4" text:anchor-type="as-char" draw:z-index="4" svg:width="10.583333333333cm" svg:height="15.637705530643cm"><draw:image xlink:href="Pictures/40f40cf57f67c964b6d17acba77a9154.png" xlink:type="simple" xlink:show="embed" xlink:actuate="onLoad"/></draw:frame></text:p>
      <text:p text:style-name="Text_20_body"><draw:frame draw:style-name="media" draw:name="5" text:anchor-type="as-char" draw:z-index="5" svg:width="10.583333333333cm" svg:height="15.637705530643cm"><draw:image xlink:href="Pictures/2ab74d6612f15d82ffe59b7e930a1d03.png" xlink:type="simple" xlink:show="embed" xlink:actuate="onLoad"/></draw:frame></text:p>
      <text:p text:style-name="Text_20_body"><draw:frame draw:style-name="media" draw:name="6" text:anchor-type="as-char" draw:z-index="6" svg:width="10.583333333333cm" svg:height="15.637705530643cm"><draw:image xlink:href="Pictures/c0ebb441e7334a719d3af880b684823a.png" xlink:type="simple" xlink:show="embed" xlink:actuate="onLoad"/></draw:frame></text:p>
      <text:h text:style-name="Heading_20_3" text:outline-level="3"><text:bookmark-start text:name="__RefHeading___thermotransfer_etiketten_6"/><text:bookmark-start text:name="thermotransfer_etiketten"/>Thermotransfer Etiketten<text:bookmark-end text:name="__RefHeading___thermotransfer_etiketten_6"/><text:bookmark-end text:name="thermotransfer_etiketten"/></text:h>
      <text:p text:style-name="Text_20_body">Für die unterschiedlichen Farbband Sorten können können verschiedene Drucker eingerichtet werden um bei diesen die passenden Druckeinstellungen zu hinterlegen.</text:p>
      <text:h text:style-name="Heading_20_2" text:outline-level="2"><text:bookmark-start text:name="__RefHeading___papier_7"/><text:bookmark-start text:name="papier"/>Papier<text:bookmark-end text:name="__RefHeading___papier_7"/><text:bookmark-end text:name="papier"/></text:h>
      <text:p text:style-name="Text_20_body">Für Thermotransfer mit Wachsband für Standard Papieretiketten eigenen sich folgende Druckeinstellunge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Wert </text:p>
          </table:table-cell>
        </table:table-row>
        <table:table-row>
          <table:table-cell office:value-type="string" table:style-name="tablecell">
            <text:p text:style-name="tablealignleft"> Temperatur: </text:p>
          </table:table-cell>
          <table:table-cell office:value-type="string" table:style-name="tablecell">
            <text:p text:style-name="tablealignleft"> 3 </text:p>
          </table:table-cell>
        </table:table-row>
        <table:table-row>
          <table:table-cell office:value-type="string" table:style-name="tablecell">
            <text:p text:style-name="tablealignleft"> Druckgeschwindigkeit: </text:p>
          </table:table-cell>
          <table:table-cell office:value-type="string" table:style-name="tablecell">
            <text:p text:style-name="tablealignleft"> 75-100mm/s </text:p>
          </table:table-cell>
        </table:table-row>
        <table:table-row>
          <table:table-cell office:value-type="string" table:style-name="tablecell">
            <text:p text:style-name="tablealignleft"> Druckmodus: </text:p>
          </table:table-cell>
          <table:table-cell office:value-type="string" table:style-name="tablecell">
            <text:p text:style-name="tablealignleft"> Thermotransfer </text:p>
          </table:table-cell>
        </table:table-row>
        <table:table-row>
          <table:table-cell office:value-type="string" table:style-name="tablecell">
            <text:p text:style-name="tablealignleft"> Etikettensensor: </text:p>
          </table:table-cell>
          <table:table-cell office:value-type="string" table:style-name="tablecell">
            <text:p text:style-name="tablealignleft"> Lücke </text:p>
          </table:table-cell>
        </table:table-row>
      </table:table>
      <text:p text:style-name="Text_20_body"><draw:frame draw:style-name="media" draw:name="7" text:anchor-type="as-char" draw:z-index="7" svg:width="10.583333333333cm" svg:height="15.637705530643cm"><draw:image xlink:href="Pictures/3b4d90cefbcd09aaa3d1eed992c60aa3.png" xlink:type="simple" xlink:show="embed" xlink:actuate="onLoad"/></draw:frame></text:p>
      <text:p text:style-name="Text_20_body"><draw:frame draw:style-name="media" draw:name="8" text:anchor-type="as-char" draw:z-index="8" svg:width="10.583333333333cm" svg:height="15.637705530643cm"><draw:image xlink:href="Pictures/6eb0bae155e64ffa9a7046aaa411a437.png" xlink:type="simple" xlink:show="embed" xlink:actuate="onLoad"/></draw:frame></text:p>
      <text:p text:style-name="Text_20_body"><draw:frame draw:style-name="media" draw:name="9" text:anchor-type="as-char" draw:z-index="9" svg:width="10.583333333333cm" svg:height="15.637705530643cm"><draw:image xlink:href="Pictures/b3278af27b9be3cc0709cfda412574ab.png" xlink:type="simple" xlink:show="embed" xlink:actuate="onLoad"/></draw:frame></text:p>
      <text:h text:style-name="Heading_20_2" text:outline-level="2"><text:bookmark-start text:name="__RefHeading___labeleinstellungen_8"/><text:bookmark-start text:name="labeleinstellungen"/>Labeleinstellungen<text:bookmark-end text:name="__RefHeading___labeleinstellungen_8"/><text:bookmark-end text:name="labeleinstellungen"/></text:h>
      <text:p text:style-name="Text_20_body">Einstellung für 60x40mm Label</text:p>
      <text:p text:style-name="Text_20_body"><draw:frame draw:style-name="media" draw:name="10" text:anchor-type="as-char" draw:z-index="10" svg:width="10.583333333333cm" svg:height="7.4713946459413cm"><draw:image xlink:href="Pictures/6446d66d605c0132fd88cc96e8b21010.png" xlink:type="simple" xlink:show="embed" xlink:actuate="onLoad"/></draw:frame></text:p>
      <text:p text:style-name="Text_20_body">Einstellung für 74x105mm Label</text:p>
      <text:p text:style-name="Text_20_body"><draw:frame draw:style-name="media" draw:name="11" text:anchor-type="as-char" draw:z-index="11" svg:width="10.583333333333cm" svg:height="7.4713946459413cm"><draw:image xlink:href="Pictures/7bb27e072e9f0d19bad4fd704468ffab.png" xlink:type="simple" xlink:show="embed" xlink:actuate="onLoad"/></draw:frame></text:p>
      <text:h text:style-name="Heading_20_2" text:outline-level="2"><text:bookmark-start text:name="__RefHeading___export_druckbefehle_9"/><text:bookmark-start text:name="export_druckbefehle"/>Export Druckbefehle<text:bookmark-end text:name="__RefHeading___export_druckbefehle_9"/><text:bookmark-end text:name="export_druckbefehle"/></text:h>
      <text:p text:style-name="Text_20_body">Zur direkten Ansteuerung über RS232/Ethernet können mit dem Labeldesigner ein Design erstellt und die nötigen Druckbefehle exportiert werden.
Dazu unter Allgemein auf Speichermedium klicken. Dort den Richtigen Drucker mit den korrekten Einstellungen wählen und als Ziel „Datei“ wählen. Eine Detaillierte Beschreibung der Druckbefehle finden sich in der Programmieranleitung.</text:p>
      <text:p text:style-name="Text_20_body"><draw:frame draw:style-name="media" draw:name="12" text:anchor-type="as-char" draw:z-index="12" svg:width="10.583333333333cm" svg:height="5.9502196193265cm"><draw:image xlink:href="Pictures/9c802bfdba689e3798b1c7314024c9d3.png" xlink:type="simple" xlink:show="embed" xlink:actuate="onLoad"/></draw:frame></text:p>
      <text:p text:style-name="Text_20_body">Folgendes Beispiel ist für das Thermotransfer Etikett 60x40mm und druckt den Text vspace.one + einen Zähler und den dazugehörigen Datamatrix Code.</text:p>
      <text:p text:style-name="Preformatted_20_Text">e IMG;*<text:line-break/>; LABEL -&gt;<text:s text:c="2"/>= C:\Users\Kai\Documents\cab\stc\60x40_template.stc<text:line-break/>; CREATED: 28.12.2022 01:06:15, Driver version: 1.0.7.3, Target model: Mach4/300<text:line-break/>m m<text:line-break/>zO<text:line-break/>J<text:line-break/>j 3171906366515728<text:line-break/>S l1;0,0,40,44,60<text:line-break/>H 75,3,T,R0,B0<text:line-break/>O R,T,P<text:line-break/>T:Counter1;0,0,0,3,3;[SER:000003][WINF][I]<text:line-break/>B:Barcode1;46.93,27.41,0,datamatrix,1;[Counter1]<text:line-break/>T:Text1;3.88,37.24,0,3,3,k;[*:1,Barcode1][C:0][D:6,0]<text:line-break/>T:Text2;5.9,16.12,0,3,9.28,k;vspace.one<text:line-break/>A 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usstattung:labor:cab_label_drucker</dc:title>
  </office:meta>
</office:document-meta>
</file>