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7d097d6eab556f89f769270a3fdfb9.jpg"/>
  <manifest:file-entry manifest:media-type="image/jpeg" manifest:full-path="Pictures/5be07856e1e6cf0f3276b294b6b30b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 Ansicht Dock von Vorne Legend" text:anchor-type="paragraph" draw:z-index="0" svg:width="10.583333333333cm"><draw:text-box><text:p text:style-name="legendcenter"><draw:frame draw:style-name="medialeft" draw:name=" Ansicht Dock von Vorne" text:anchor-type="paragraph" draw:z-index="0" svg:width="10.583333333333cm" svg:height="14.111111111111cm"><draw:image xlink:href="Pictures/e67d097d6eab556f89f769270a3fdfb9.jpg" xlink:type="simple" xlink:show="embed" xlink:actuate="onLoad"/></draw:frame> Ansicht Dock von Vorne</text:p></draw:text-box></draw:frame>
<draw:frame draw:style-name="medialeft" draw:name=" Ansicht Dock von Hinten Legend" text:anchor-type="paragraph" draw:z-index="0" svg:width="10.583333333333cm"><draw:text-box><text:p text:style-name="legendcenter"><draw:frame draw:style-name="medialeft" draw:name=" Ansicht Dock von Hinten" text:anchor-type="paragraph" draw:z-index="1" svg:width="10.583333333333cm" svg:height="14.111111111111cm"><draw:image xlink:href="Pictures/5be07856e1e6cf0f3276b294b6b30bdc.jpg" xlink:type="simple" xlink:show="embed" xlink:actuate="onLoad"/></draw:frame> Ansicht Dock von Hinten</text:p></draw:text-box></draw:frame></text:p>
      <text:h text:style-name="Heading_20_1" text:outline-level="1"><text:bookmark text:name="ausstattung:labor:displaylink_docks"/><text:bookmark-start text:name="__RefHeading___displaylink_docks_1"/><text:bookmark-start text:name="displaylink_docks"/>DisplayLink Docks<text:bookmark-end text:name="__RefHeading___displaylink_docks_1"/><text:bookmark-end text:name="displaylink_docks"/></text:h>
      <text:p text:style-name="Text_20_body">Zum  verbinden eines Laptops mit Bildschirm, Netzwerk, und Peripheriegeräten.</text:p>
      <text:list text:style-name="List_20_1" text:continue-numbering="false">
        <text:list-item>
          <text:p text:style-name="List_20_1_Content_First"> Input: 5V Barrel-Jack (Energieversorgung) und USB3.0 Typ B (Daten)</text:p>
        </text:list-item>
        <text:list-item>
          <text:p text:style-name="List_20_1_Content_Last"> Output: HDMI, DVI, Ethernet, 4xUSB2.0, 2xUSB3.0</text:p>
        </text:list-item>
      </text:list>
      <text:p text:style-name="Text_20_body"><draw:a xlink:type="simple" xlink:href="http://wiki.vspace.one/doku.php?id=regeln:labels"/></text:p>
      <text:h text:style-name="Heading_20_2" text:outline-level="2"><text:bookmark-start text:name="__RefHeading___treiber_2"/><text:bookmark-start text:name="treiber"/>Treiber<text:bookmark-end text:name="__RefHeading___treiber_2"/><text:bookmark-end text:name="treiber"/></text:h>
      <text:p text:style-name="Text_20_body">Das Gerät benötigt einen Treiber von Synaptics welcher hier zu finden ist: <text:a xlink:type="simple" xlink:href="https://www.synaptics.com/products/displaylink-graphics/downloads/ubuntu" text:style-name="Internet_20_link" text:visited-style-name="Visited_20_Internet_20_Link"> DisplayLink Treiber für Ubuntu</text:a>.
Mehr Informationen zum Treiber finden sich <text:a xlink:type="simple" xlink:href="https://wiki.ubuntuusers.de/DisplayLink/" text:style-name="Internet_20_link" text:visited-style-name="Visited_20_Internet_20_Link">im UbuntuUsers Wiki</text:a> oder <text:a xlink:type="simple" xlink:href="https://wiki.archlinux.org/title/DisplayLink" text:style-name="Internet_20_link" text:visited-style-name="Visited_20_Internet_20_Link">im ArchLinux Wik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displaylink_docks</dc:title>
  </office:meta>
</office:document-meta>
</file>