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cfe287041d3fecd6a8c5998c9562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labor:gx800k"/><text:bookmark-start text:name="__RefHeading___panasonic_dc-gx800k_1"/><text:bookmark-start text:name="panasonic_dc-gx800k"/>Panasonic DC-GX800K<text:bookmark-end text:name="__RefHeading___panasonic_dc-gx800k_1"/><text:bookmark-end text:name="panasonic_dc-gx800k"/></text:h>
      <text:p text:style-name="Text_20_body">DSLM-Kamera mit Objektiv zum Projekte dokumentieren, Talks aufzeichnen usw.</text:p>
      <text:p text:style-name="Text_20_body"><draw:a xlink:type="simple" xlink:href="http://wiki.vspace.one/doku.php?id=regeln:labels"/>
<text:span text:style-name="Strong_20_Emphasis">Owner:</text:span> <text:a xlink:type="simple" xlink:href="http://wiki.vspace.one/doku.php?id=user:pixtxa" text:style-name="Internet_20_link" text:visited-style-name="Visited_20_Internet_20_Link">Pixtxa</text:a></text:p>
      <text:h text:style-name="Heading_20_2" text:outline-level="2"><text:bookmark-start text:name="__RefHeading___zu_beachten_2"/><text:bookmark-start text:name="zu_beachten"/>Zu beachten<text:bookmark-end text:name="__RefHeading___zu_beachten_2"/><text:bookmark-end text:name="zu_beachten"/></text:h>
      <text:p text:style-name="Text_20_body">Die Kamera soll von anderen problemlos ohne Vorbereitung genutzt werden können, daher gilt es Rücksicht aufeinander zu nehmen:</text:p>
      <text:list text:style-name="List_20_1" text:continue-numbering="false">
        <text:list-item>
          <text:p text:style-name="List_20_1_Content_First"> Verunreinigungen der Optik vermeiden, ggf. vorsichtig bereinigen</text:p>
          <text:list text:style-name="List_20_1">
            <text:list-item>
              <text:p text:style-name="List_20_1_Content"> Im Zweifelsfall andere Fragen, die sich auskennen</text:p>
            </text:list-item>
          </text:list>
        </text:list-item>
        <text:list-item>
          <text:p text:style-name="List_20_1_Content"> Einstellungen, die andere beeinträchtigen könnten, nach Gebrauch wieder zurückstellen</text:p>
        </text:list-item>
        <text:list-item>
          <text:p text:style-name="List_20_1_Content"> Akkus nach Gebrauch wieder vollladen</text:p>
        </text:list-item>
        <text:list-item>
          <text:p text:style-name="List_20_1_Content"> Aufnahmen von der MicroSD-Karte löschen (oder gleich eine eigene verwenden)</text:p>
        </text:list-item>
        <text:list-item>
          <text:p text:style-name="List_20_1_Content"> Zubehör bei der Kamera lassen</text:p>
        </text:list-item>
        <text:list-item>
          <text:p text:style-name="List_20_1_Content_Last"> Kamera zusammengebaut ohne Weitwinkellinse, mit geschlossenem Objektivdeckel und Akkufach, sowie eingeklapptem Blitz und Display verstauen</text:p>
        </text:list-item>
      </text:list>
      <text:p text:style-name="Text_20_body"><draw:frame draw:style-name="media" draw:name="0" text:anchor-type="as-char" draw:z-index="0" svg:width="10.583333333333cm" svg:height="12.739868721461cm"><draw:image xlink:href="Pictures/9fcfe287041d3fecd6a8c5998c9562ce.png" xlink:type="simple" xlink:show="embed" xlink:actuate="onLoad"/></draw:frame></text:p>
      <text:p text:style-name="Text_20_body">[Bildquelle: <text:a xlink:type="simple" xlink:href="https://media.ccc.de/v/all_creatures_welcome#t=135" text:style-name="Internet_20_link" text:visited-style-name="Visited_20_Internet_20_Link">AllCreaturesWelcome]</text:a></text:p>
      <text:h text:style-name="Heading_20_2" text:outline-level="2"><text:bookmark-start text:name="__RefHeading___inhalt_3"/><text:bookmark-start text:name="inhalt"/>Inhalt<text:bookmark-end text:name="__RefHeading___inhalt_3"/><text:bookmark-end text:name="inhalt"/></text:h>
      <text:list text:style-name="List_20_1" text:continue-numbering="false">
        <text:list-item>
          <text:p text:style-name="List_20_1_Content_First"> 1x Kamera DC-GX800</text:p>
        </text:list-item>
        <text:list-item>
          <text:p text:style-name="List_20_1_Content"> 3x Akku BAT-409/DMW-BLH7E</text:p>
        </text:list-item>
        <text:list-item>
          <text:p text:style-name="List_20_1_Content"> 1x Akkuladeschale mit Netzteil MTB-DCL</text:p>
        </text:list-item>
        <text:list-item>
          <text:p text:style-name="List_20_1_Content"> 1x MicroSD-Karte, 128 GB</text:p>
        </text:list-item>
        <text:list-item>
          <text:p text:style-name="List_20_1_Content"> 1x USB-Card Reader ENERGMiX</text:p>
        </text:list-item>
        <text:list-item>
          <text:p text:style-name="List_20_1_Content"> 1x Objektiv H-FS12032</text:p>
        </text:list-item>
        <text:list-item>
          <text:p text:style-name="List_20_1_Content"> 1x Automatischer Objektivdeckel JJC ALC-P1232</text:p>
        </text:list-item>
        <text:list-item>
          <text:p text:style-name="List_20_1_Content"> 1x Weitwinkellinse 0,6x</text:p>
        </text:list-item>
        <text:list-item>
          <text:p text:style-name="List_20_1_Content_Last"> 1x Umhängegurt LUMIX-G</text:p>
        </text:list-item>
      </text:list>
      <text:h text:style-name="Heading_20_2" text:outline-level="2"><text:bookmark-start text:name="__RefHeading___tipps_4"/><text:bookmark-start text:name="tipps"/>Tipps<text:bookmark-end text:name="__RefHeading___tipps_4"/><text:bookmark-end text:name="tipps"/></text:h>
      <text:list text:style-name="List_20_1" text:continue-numbering="false">
        <text:list-item>
          <text:p text:style-name="List_20_1_Content_First"> Der Blitz klappt aus, wenn der Schieber überm Display nach links geschoben wird</text:p>
        </text:list-item>
        <text:list-item>
          <text:p text:style-name="List_20_1_Content"> Mit dem iA-Modus sollten auch Laien recht brauchbare Aufnahmen gelingen</text:p>
        </text:list-item>
        <text:list-item>
          <text:p text:style-name="List_20_1_Content"> Die Kamera besitzt einen (herausklappbaren) Touchscreen</text:p>
        </text:list-item>
        <text:list-item>
          <text:p text:style-name="List_20_1_Content"> Die Aufnahme von 4K-Videos ist vom Hersteller auf 5 Minuten beschränkt und die Kamera wird dabei recht heiß</text:p>
        </text:list-item>
        <text:list-item>
          <text:p text:style-name="List_20_1_Content_Last"> <text:a xlink:type="simple" xlink:href="https://www.panasonic.com/de/consumer/produktarchiv/foto-video/lumix-g-wechselobjektivkameras/dc-gx800k.specs.html" text:style-name="Internet_20_link" text:visited-style-name="Visited_20_Internet_20_Link">Technische Dat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labor:gx800k</dc:title>
  </office:meta>
</office:document-meta>
</file>