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bf4b62b4f2034d69aba4ef7c51dd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labor:hp-officejet"/><text:bookmark-start text:name="__RefHeading___hp_officejet_pro_8600_plus_1"/><text:bookmark-start text:name="hp_officejet_pro_8600_plus"/>HP OfficeJet Pro 8600 Plus<text:bookmark-end text:name="__RefHeading___hp_officejet_pro_8600_plus_1"/><text:bookmark-end text:name="hp_officejet_pro_8600_plus"/></text:h>
      <text:p text:style-name="Text_20_body"><draw:frame draw:style-name="media" draw:name="0" text:anchor-type="as-char" draw:z-index="0" svg:width="10.583333333333cm" svg:height="7.9375cm"><draw:image xlink:href="Pictures/5ebf4b62b4f2034d69aba4ef7c51dde7.jpg" xlink:type="simple" xlink:show="embed" xlink:actuate="onLoad"/></draw:frame> <text:line-break/>
<draw:a xlink:type="simple" xlink:href="http://wiki.vspace.one/doku.php?id=regeln:labels"/></text:p>
      <text:p text:style-name="Text_20_body">Der Drucker steht zur Zeit im Labor. Übers Netzwerk auffindbar.</text:p>
      <text:h text:style-name="Heading_20_2" text:outline-level="2"><text:bookmark-start text:name="__RefHeading___einrichtung_2"/><text:bookmark-start text:name="einrichtung"/>Einrichtung<text:bookmark-end text:name="__RefHeading___einrichtung_2"/><text:bookmark-end text:name="einrichtung"/></text:h>
      <text:p text:style-name="Text_20_body"><text:a xlink:type="simple" xlink:href="https://bastian.rieck.me/blog/2013/installing_officejet_pro_8600/" text:style-name="Internet_20_link" text:visited-style-name="Visited_20_Internet_20_Link">Linux</text:a></text:p>
      <text:h text:style-name="Heading_20_2" text:outline-level="2"><text:bookmark-start text:name="__RefHeading___troubleshooting_3"/><text:bookmark-start text:name="troubleshooting"/>Troubleshooting<text:bookmark-end text:name="__RefHeading___troubleshooting_3"/><text:bookmark-end text:name="troubleshooting"/></text:h>
      <text:p text:style-name="Text_20_body">Wen CUPS nicht bedienbar ist den aktuellen user zur lp gruppe hinzufü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hp-officejet</dc:title>
  </office:meta>
</office:document-meta>
</file>