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09891c9480829114fa3964ead16c50.jpg"/>
  <manifest:file-entry manifest:media-type="image/jpeg" manifest:full-path="Pictures/88d9bd9b5bda7a8e9faad7ec5f528f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abor:nebelmaschine"/><text:bookmark-start text:name="__RefHeading___nebelmaschine_1"/><text:bookmark-start text:name="nebelmaschine"/>Nebelmaschine<text:bookmark-end text:name="__RefHeading___nebelmaschine_1"/><text:bookmark-end text:name="nebelmaschine"/></text:h>
      <text:p text:style-name="Text_20_body"><draw:frame draw:style-name="media" draw:name="Bild der Nebelmaschine Legend" text:anchor-type="as-char" draw:z-index="0" svg:width="21.166666666667cm" style:rel-width="100%"><draw:text-box><text:p text:style-name="legendcenter"><draw:frame draw:style-name="media" draw:name="Bild der Nebelmaschine" text:anchor-type="as-char" draw:z-index="0" svg:width="21.166666666667cm" style:rel-width="100%" svg:height="13.659114583333cm" style:rel-height="scale"><draw:image xlink:href="Pictures/cb09891c9480829114fa3964ead16c50.jpg" xlink:type="simple" xlink:show="embed" xlink:actuate="onLoad"/></draw:frame>Bild der Nebelmaschine</text:p></draw:text-box></draw:frame></text:p>
      <text:p text:style-name="Text_20_body"><draw:a xlink:type="simple" xlink:href="http://wiki.vspace.one/doku.php?id=regeln:labels"/></text:p>
      <text:h text:style-name="Heading_20_2" text:outline-level="2"><text:bookmark-start text:name="__RefHeading___achtung_2"/><text:bookmark-start text:name="achtung"/>Achtung<text:bookmark-end text:name="__RefHeading___achtung_2"/><text:bookmark-end text:name="achtung"/></text:h>
      <text:list text:style-name="List_20_1" text:continue-numbering="false">
        <text:list-item>
          <text:p text:style-name="List_20_1_Content_First"> Die Fernbedienung wird mechanisch über Kaltgeräte-Verbinder angeschlossen, welche nicht mit anderen Kaltgeräte-Verbindern verbunden werden dürfen.<text:line-break/><draw:frame draw:style-name="media" draw:name="Verbinder mit Sticker &quot;silliness inside&quot; Legend" text:anchor-type="as-char" draw:z-index="0" svg:width="10.583333333333cm"><draw:text-box><text:p text:style-name="legendcenter"><draw:frame draw:style-name="media" draw:name="Verbinder mit Sticker &quot;silliness inside&quot;" text:anchor-type="as-char" draw:z-index="1" svg:width="10.583333333333cm" svg:height="7.9705729166667cm"><draw:image xlink:href="Pictures/88d9bd9b5bda7a8e9faad7ec5f528fec.jpg" xlink:type="simple" xlink:show="embed" xlink:actuate="onLoad"/></draw:frame>Verbinder mit Sticker "silliness inside"</text:p></draw:text-box></draw:frame></text:p>
        </text:list-item>
        <text:list-item>
          <text:p text:style-name="List_20_1_Content"> Im Schrank befindet sich eine Flasche mit Reinigungsflüssigkeit, dies ist kein Nebel-Fluid!<text:line-break/>Die Anleitung zu deren Verwendung ist aufgedruckt.</text:p>
        </text:list-item>
        <text:list-item>
          <text:p text:style-name="List_20_1_Content"> Die Gerätevorderseite erhitzt sich im Betrieb und frischer Nebel ist heiß.</text:p>
        </text:list-item>
        <text:list-item>
          <text:p text:style-name="List_20_1_Content"> Nebelfluid kann Rückstände hinterlassen, also bitte nur draußen oder anlassbezogen (Partys/Lichtwurfuntersuchungen/Bildaufnahmen/…) nebeln und den Nebel möglichst nicht die Brücke lassen (könnte der Leinwand dort schaden).</text:p>
        </text:list-item>
        <text:list-item>
          <text:p text:style-name="List_20_1_Content_Last"> Bei der Lagerung darauf achten, dass die Leitungen nicht abgeknickt werden.</text:p>
        </text:list-item>
      </text:list>
      <text:h text:style-name="Heading_20_2" text:outline-level="2"><text:bookmark-start text:name="__RefHeading___bedienung_3"/><text:bookmark-start text:name="bedienung"/>Bedienung<text:bookmark-end text:name="__RefHeading___bedienung_3"/><text:bookmark-end text:name="bedienung"/></text:h>
      <text:list text:style-name="List_20_1" text:continue-numbering="false">
        <text:list-item>
          <text:p text:style-name="List_20_1_Content_First"> An der Geräterückseite prüfen, ob genug Nebel-Fluid im eingebauten Tank ist, ggf. welches nachkaufen und auffüllen.</text:p>
        </text:list-item>
        <text:list-item>
          <text:p text:style-name="List_20_1_Content"> Maschine sicher aufstellen, Kabelfernbedienung verbinden und Schuko-Stecker einstecken. Die Maschine hat keinen Schalter und heizt sofort auf.</text:p>
        </text:list-item>
        <text:list-item>
          <text:p text:style-name="List_20_1_Content"> An der Kabelfernbedienung befindet sich eine Kontroll-Leuchte (Aufheizen/Bereit) und ein Schalter (Nebel an/aus), über den genebelt werden kann, sobald die Maschine bereit ist.</text:p>
        </text:list-item>
        <text:list-item>
          <text:p text:style-name="List_20_1_Content"> Es reicht meist schon ein bisschen Nebel, um einen Haze zu erzeugen, bei dem Licht-/Laserstrahlen schön sichtbar werden, dauert allerdings etwas, bis es sich passend verteilt.</text:p>
        </text:list-item>
        <text:list-item>
          <text:p text:style-name="List_20_1_Content_Last"> Mögliches Austreten von Rauch aus dem Gerät ist normal und unbedenklich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nebelmaschine</dc:title>
  </office:meta>
</office:document-meta>
</file>