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ad846b879ffc85ab6e176aa9b8a3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labor:pflanzen"/><text:bookmark-start text:name="__RefHeading___pflanzen_1"/><text:bookmark-start text:name="pflanzen"/>Pflanzen<text:bookmark-end text:name="__RefHeading___pflanzen_1"/><text:bookmark-end text:name="pflanzen"/></text:h>
      <text:p text:style-name="Text_20_body">Es gibt im Space Pflanzen - ja, tatsächlich.</text:p>
      <text:h text:style-name="Heading_20_2" text:outline-level="2"><text:bookmark-start text:name="__RefHeading___gruenlilie_2"/><text:bookmark-start text:name="gruenlilie"/>Grünlilie<text:bookmark-end text:name="__RefHeading___gruenlilie_2"/><text:bookmark-end text:name="gruenlilie"/></text:h>
      <text:p text:style-name="Text_20_body"><draw:frame draw:style-name="media" draw:name="0" text:anchor-type="as-char" draw:z-index="0" svg:width="10.583333333333cm" svg:height="5.953125cm"><draw:image xlink:href="Pictures/8fad846b879ffc85ab6e176aa9b8a351.jpg" xlink:type="simple" xlink:show="embed" xlink:actuate="onLoad"/></draw:frame> <text:line-break/>
Name: Chlorophythum <text:line-break/>
Gießrythmus: Alle 1-2 Wochen (1,653439153 × 10<text:span text:style-name="sup">-6</text:span> Hz) <text:line-break/>
Im Space seit: 2022 <text:line-break/>
Status: Lebendig</text:p>
      <text:p text:style-name="Text_20_body"><text:line-break/>
Alle Pflanzen sind grunstätzlich besitzerlos. Sie dürfen gerne gegossen werden, jedoch nicht ersoffen. <text:line-break/>
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labor:pflanzen</dc:title>
  </office:meta>
</office:document-meta>
</file>