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d28786a9a5890db0d19b2d3821e56ef.jpg"/>
  <manifest:file-entry manifest:media-type="image/jpeg" manifest:full-path="Pictures/da0c11069a2b95f3f0d60039fafc706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7.9375cm"><draw:image xlink:href="Pictures/6d28786a9a5890db0d19b2d3821e56ef.jpg" xlink:type="simple" xlink:show="embed" xlink:actuate="onLoad"/></draw:frame></text:p>
      <text:h text:style-name="Heading_20_1" text:outline-level="1"><text:bookmark text:name="ausstattung:maschinenraum:k40lasercutter"/><text:bookmark-start text:name="__RefHeading___k40_lasercutter_-engraver_1"/><text:bookmark-start text:name="k40_lasercutter_-engraver"/>K40 Lasercutter/-engraver<text:bookmark-end text:name="__RefHeading___k40_lasercutter_-engraver_1"/><text:bookmark-end text:name="k40_lasercutter_-engraver"/></text:h>
      <text:p text:style-name="Text_20_body"><draw:a xlink:type="simple" xlink:href="http://wiki.vspace.one/doku.php?id=regeln:labels"/></text:p>
      <text:p text:style-name="Text_20_body"><text:line-break/>
<text:span text:style-name="Strong_20_Emphasis">Nur nach persönlicher Einweisung zu benutzen!</text:span><text:line-break/>
Wer Interesse hat den Laser zu benutzen bitte direkt an mich wenden.<text:line-break/>
Dann gibt es eine persönliche Einweisung und du kannst loslegen.<text:line-break/></text:p>
      <text:h text:style-name="Heading_20_2" text:outline-level="2"><text:bookmark-start text:name="__RefHeading___ansteuerung_2"/><text:bookmark-start text:name="ansteuerung"/>Ansteuerung<text:bookmark-end text:name="__RefHeading___ansteuerung_2"/><text:bookmark-end text:name="ansteuerung"/></text:h>
      <text:h text:style-name="Heading_20_3" text:outline-level="3"><text:bookmark-start text:name="__RefHeading___linux_3"/><text:bookmark-start text:name="linux"/>Linux<text:bookmark-end text:name="__RefHeading___linux_3"/><text:bookmark-end text:name="linux"/></text:h>
      <text:p text:style-name="Text_20_body">Archlinux: <text:a xlink:type="simple" xlink:href="https://aur.archlinux.org/packages/k40whisperer" text:style-name="Internet_20_link" text:visited-style-name="Visited_20_Internet_20_Link">k40whisperer (AUR)</text:a></text:p>
      <text:p text:style-name="Text_20_body">Adjust /etc/udev/rules.d/97-ctc-lasercutter.rules (and replace „usergrouporgroup“ with an existing group on your system):</text:p>
      <text:p text:style-name="Preformatted_20_Text">SUBSYSTEM=="usb", ATTRS{idVendor}=="1a86", ATTRS{idProduct}=="5512", ENV{DEVTYPE}=="usb_device", MODE="0664", SYMLINK+="ttyLASER", GROUP="usergrouporgroup"</text:p>
      <text:h text:style-name="Heading_20_3" text:outline-level="3"><text:bookmark-start text:name="__RefHeading___k40_modes_4"/><text:bookmark-start text:name="k40_modes"/>K40 Modes<text:bookmark-end text:name="__RefHeading___k40_modes_4"/><text:bookmark-end text:name="k40_modes"/></text:h>
      <text:p text:style-name="Text_20_body">Farben in der SVG</text:p>
      <text:p text:style-name="Text_20_body">RED = Cutting Line</text:p>
      <text:p text:style-name="Text_20_body">BLACK = Ebgrave     </text:p>
      <text:h text:style-name="Heading_20_2" text:outline-level="2"><text:bookmark-start text:name="__RefHeading___material_settings_5"/><text:bookmark-start text:name="material_settings"/>Material Settings<text:bookmark-end text:name="__RefHeading___material_settings_5"/><text:bookmark-end text:name="material_settings"/></text:h>
      <text:h text:style-name="Heading_20_2" text:outline-level="2"><text:bookmark-start text:name="__RefHeading___pc_polycarbonat_makrolon_6"/><text:bookmark-start text:name="pc_polycarbonat_makrolon"/>PC (Polycarbonat/Makrolon)<text:bookmark-end text:name="__RefHeading___pc_polycarbonat_makrolon_6"/><text:bookmark-end text:name="pc_polycarbonat_makrolon"/></text:h>
      <text:p text:style-name="Text_20_body">Brandgefahr und Giftstoffe, nicht lasern!</text:p>
      <text:h text:style-name="Heading_20_3" text:outline-level="3"><text:bookmark-start text:name="__RefHeading___hobbyglass_bauhaus_7"/><text:bookmark-start text:name="hobbyglass_bauhaus"/>Hobbyglass Bauhaus<text:bookmark-end text:name="__RefHeading___hobbyglass_bauhaus_7"/><text:bookmark-end text:name="hobbyglass_bauhaus"/></text:h>
      <text:p text:style-name="Text_20_body">Schmiltzt beim gravieren nur an, dadurch entsteht keine raue weiße Fläche.   </text:p>
      <text:h text:style-name="Heading_20_3" text:outline-level="3"><text:bookmark-start text:name="__RefHeading___holz_8"/><text:bookmark-start text:name="holz"/>Holz<text:bookmark-end text:name="__RefHeading___holz_8"/><text:bookmark-end text:name="holz"/></text:h>
      <text:p text:style-name="Text_20_body">8,7 % 300mm holz gravur bissle tief</text:p>
      <text:p text:style-name="Text_20_body">10 % 300mm holz gravur ordentliche tief</text:p>
      <text:p text:style-name="Text_20_body">15% 10mm golz cut 4x</text:p>
      <text:h text:style-name="Heading_20_3" text:outline-level="3"><text:bookmark-start text:name="__RefHeading___din_a_4_bastel_sperrholz_pappel_platten_9"/><text:bookmark-start text:name="din_a_4_bastel_sperrholz_pappel_platten"/>DIN A 4 Bastel Sperrholz Pappel Platten<text:bookmark-end text:name="__RefHeading___din_a_4_bastel_sperrholz_pappel_platten_9"/><text:bookmark-end text:name="din_a_4_bastel_sperrholz_pappel_platten"/></text:h>
      <text:p text:style-name="Text_20_body">Raster Engrave: 1x100mm/s 15%</text:p>
      <text:p text:style-name="Text_20_body">Vector Engrave: 1x20mm/s 15%</text:p>
      <text:p text:style-name="Text_20_body">Vector Cut: 2x7mm/s 27%</text:p>
      <text:p text:style-name="Text_20_body"><draw:frame draw:style-name="mediacenter" draw:name="1" text:anchor-type="paragraph" draw:z-index="1" svg:width="10.583333333333cm" svg:height="9.6683645374449cm"><draw:image xlink:href="Pictures/da0c11069a2b95f3f0d60039fafc706f.jpg" xlink:type="simple" xlink:show="embed" xlink:actuate="onLoad"/></draw:frame></text:p>
      <text:h text:style-name="Heading_20_3" text:outline-level="3"><text:bookmark-start text:name="__RefHeading___kartonage_pappe_10"/><text:bookmark-start text:name="kartonage_pappe"/>Kartonage/Pappe<text:bookmark-end text:name="__RefHeading___kartonage_pappe_10"/><text:bookmark-end text:name="kartonage_pappe"/></text:h>
      <text:p text:style-name="Text_20_body">Funktioniert super, jedoch auf Feuer achten. Kanten sind leicht angebrannt aber kaum bemerkbar.</text:p>
      <text:p text:style-name="Text_20_body">TODO: settings ergänz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maschinenraum:k40lasercutter</dc:title>
  </office:meta>
</office:document-meta>
</file>