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384fbb25a745d83b0fee77f44c8a8e.jpg"/>
  <manifest:file-entry manifest:media-type="image/png" manifest:full-path="Pictures/8f9062f8496f2714774bca2e9be27c13.png"/>
  <manifest:file-entry manifest:media-type="image/png" manifest:full-path="Pictures/83cac2fb69df2619bfe2f6909d744e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fc384fbb25a745d83b0fee77f44c8a8e.jpg" xlink:type="simple" xlink:show="embed" xlink:actuate="onLoad"/></draw:frame></text:p>
      <text:h text:style-name="Heading_20_1" text:outline-level="1"><text:bookmark text:name="ausstattung:maschinenraum:sorotechl7545"/><text:bookmark-start text:name="__RefHeading___sorotec_hl_7545_cnc_fraese_1"/><text:bookmark-start text:name="sorotec_hl_7545_cnc_fraese"/>Sorotec HL 7545 CNC Fräse<text:bookmark-end text:name="__RefHeading___sorotec_hl_7545_cnc_fraese_1"/><text:bookmark-end text:name="sorotec_hl_7545_cnc_fraese"/></text:h>
      <text:p text:style-name="Text_20_body"><draw:a xlink:type="simple" xlink:href="http://wiki.vspace.one/doku.php?id=regeln:labels"/></text:p>
      <text:p text:style-name="Text_20_body"><text:line-break/>
<text:span text:style-name="Strong_20_Emphasis">Nur nach persönlicher Einweisung zu benutzen!</text:span><text:line-break/>
Wer Interesse hat die Fräse zu benutzen bitte direkt an <text:a xlink:type="simple" xlink:href="http://wiki.vspace.one/doku.php?id=user:djesionek" text:style-name="Internet_20_link" text:visited-style-name="Visited_20_Internet_20_Link">Damian Jesionek</text:a> wenden.<text:line-break/>
Dann gibt es eine persönliche Einweisung und du kannst loslegen.<text:line-break/>
—
Entweder über die Mailingliste anfragen oder persönlich am Dienstag Abend vorbeikommen.</text:p>
      <text:h text:style-name="Heading_20_1" text:outline-level="1"><text:bookmark-start text:name="__RefHeading___sorotec_hl_7545_hobby‑line_7545_2"/><text:bookmark-start text:name="sorotec_hl_7545_hobby‑line_7545"/>Sorotec HL 7545 (Hobby‑Line 7545)<text:bookmark-end text:name="__RefHeading___sorotec_hl_7545_hobby‑line_7545_2"/><text:bookmark-end text:name="sorotec_hl_7545_hobby‑line_7545"/></text:h>
      <text:p text:style-name="Text_20_body">Die <text:span text:style-name="Strong_20_Emphasis">Sorotec HL 7545</text:span> ist eine CNC‑Portalfräse der Hobby‑Line‑Serie von Sorotec (Deutschland)</text:p>
      <text:h text:style-name="Heading_20_2" text:outline-level="2"><text:bookmark-start text:name="__RefHeading___technische_daten_3"/><text:bookmark-start text:name="technische_daten"/>Technische Daten<text:bookmark-end text:name="__RefHeading___technische_daten_3"/><text:bookmark-end text:name="technische_da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erkmal                    </text:p>
          </table:table-cell>
          <table:table-cell office:value-type="string" table:style-name="tableheader">
            <text:p text:style-name="Table_20_Heading"> Spezifikation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rfahrwege</text:span>           </text:p>
          </table:table-cell>
          <table:table-cell office:value-type="string" table:style-name="tablecell">
            <text:p text:style-name="tablealignleft"> X = 460 mm, Y = 750 mm, Z = 140 mm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reie Höhe unter Portal</text:span> </text:p>
          </table:table-cell>
          <table:table-cell office:value-type="string" table:style-name="tablecell">
            <text:p text:style-name="tablealignleft"> ca. 240 mm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ufspannbereich</text:span>       </text:p>
          </table:table-cell>
          <table:table-cell office:value-type="string" table:style-name="tablecell">
            <text:p text:style-name="tablealignleft"> ca. X = 515 mm, Y = 910 mm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ußenmaße (L×B×H)</text:span>     </text:p>
          </table:table-cell>
          <table:table-cell office:value-type="string" table:style-name="tablecell">
            <text:p text:style-name="tablealignleft"> 970 × 680 × 650 mm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ewicht</text:span>               </text:p>
          </table:table-cell>
          <table:table-cell office:value-type="string" table:style-name="tablecell">
            <text:p text:style-name="tablealignleft"> ca. 28 kg (ohne Zubehör)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ührungen</text:span>             </text:p>
          </table:table-cell>
          <table:table-cell office:value-type="string" table:style-name="tablecell">
            <text:p text:style-name="tablealignleft"> Kugelumlaufspindeln, Exzenterrollen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ahmen</text:span>                </text:p>
          </table:table-cell>
          <table:table-cell office:value-type="string" table:style-name="tablecell">
            <text:p text:style-name="tablealignleft"> Aluminium-Stranggussprofil             </text:p>
          </table:table-cell>
        </table:table-row>
      </table:table>
      <text:h text:style-name="Heading_20_2" text:outline-level="2"><text:bookmark-start text:name="__RefHeading___ausstattung_4"/><text:bookmark-start text:name="ausstattung"/>Ausstattung<text:bookmark-end text:name="__RefHeading___ausstattung_4"/><text:bookmark-end text:name="ausstattung"/></text:h>
      <text:list text:style-name="List_20_1" text:continue-numbering="false">
        <text:list-item>
          <text:p text:style-name="List_20_1_Content_First"> Aufspannplatte: T-Nut Tisch mit M6 aus Aluminium</text:p>
        </text:list-item>
        <text:list-item>
          <text:p text:style-name="List_20_1_Content"> Steuerung: Beamicon</text:p>
        </text:list-item>
        <text:list-item>
          <text:p text:style-name="List_20_1_Content"> Spindel: AMB</text:p>
        </text:list-item>
        <text:list-item>
          <text:p text:style-name="List_20_1_Content_Last"> Funk Handrad </text:p>
        </text:list-item>
      </text:list>
      <text:h text:style-name="Heading_20_2" text:outline-level="2"><text:bookmark-start text:name="__RefHeading___einsatzgebiete_5"/><text:bookmark-start text:name="einsatzgebiete"/>Einsatzgebiete<text:bookmark-end text:name="__RefHeading___einsatzgebiete_5"/><text:bookmark-end text:name="einsatzgebiete"/></text:h>
      <text:p text:style-name="Text_20_body">Geeignet für:</text:p>
      <text:list text:style-name="List_20_1" text:continue-numbering="false">
        <text:list-item>
          <text:p text:style-name="List_20_1_Content_First"> Holz, MDF, Sperrholz</text:p>
        </text:list-item>
        <text:list-item>
          <text:p text:style-name="List_20_1_Content_Last"> Kunststoffe (z. B. Acryl, PVC)</text:p>
        </text:list-item>
      </text:list>
      <text:p text:style-name="Text_20_body">Nicht geeignet für:</text:p>
      <text:list text:style-name="List_20_1" text:continue-numbering="false">
        <text:list-item>
          <text:p text:style-name="List_20_1_Content_First"> Aluminium</text:p>
        </text:list-item>
        <text:list-item>
          <text:p text:style-name="List_20_1_Content"> Stahl oder Guss</text:p>
        </text:list-item>
        <text:list-item>
          <text:p text:style-name="List_20_1_Content"> Stein</text:p>
        </text:list-item>
        <text:list-item>
          <text:p text:style-name="List_20_1_Content"> Stoff</text:p>
        </text:list-item>
        <text:list-item>
          <text:p text:style-name="List_20_1_Content_Last"> Serienproduktion in industriellem Maßstab</text:p>
        </text:list-item>
      </text:list>
      <text:h text:style-name="Heading_20_1" text:outline-level="1"><text:bookmark-start text:name="__RefHeading___fraesen_eines_holzstuecks_mit_fusion_360_und_beamicon-steuerung_6"/><text:bookmark-start text:name="fraesen_eines_holzstuecks_mit_fusion_360_und_beamicon-steuerung"/>Fräsen eines Holzstücks mit Fusion 360 und Beamicon-Steuerung<text:bookmark-end text:name="__RefHeading___fraesen_eines_holzstuecks_mit_fusion_360_und_beamicon-steuerung_6"/><text:bookmark-end text:name="fraesen_eines_holzstuecks_mit_fusion_360_und_beamicon-steuerung"/></text:h>
      <text:p text:style-name="Text_20_body">Dieser Leitfaden zeigt dir, wie du ein Holzteil mit <text:span text:style-name="Strong_20_Emphasis">Fusion 360</text:span> entwirfst und anschließend mit der <text:span text:style-name="Strong_20_Emphasis">Sorotec HL 7545</text:span>, <text:span text:style-name="Strong_20_Emphasis">AMB-Spindel</text:span> und <text:span text:style-name="Strong_20_Emphasis">Beamicon-Steuerung</text:span> fräst. Du nutzt dabei einen <text:span text:style-name="Strong_20_Emphasis">T-Nuten-Tisch</text:span> zur Befestigung.</text:p>
      <text:h text:style-name="Heading_20_2" text:outline-level="2"><text:bookmark-start text:name="__RefHeading___voraussetzungen_7"/><text:bookmark-start text:name="voraussetzungen"/>Voraussetzungen<text:bookmark-end text:name="__RefHeading___voraussetzungen_7"/><text:bookmark-end text:name="voraussetzungen"/></text:h>
      <text:list text:style-name="List_20_1" text:continue-numbering="false">
        <text:list-item>
          <text:p text:style-name="List_20_1_Content_First"> Fusion 360 installiert</text:p>
        </text:list-item>
        <text:list-item>
          <text:p text:style-name="List_20_1_Content"> Postprozessor für <text:span text:style-name="Strong_20_Emphasis">Beamicon (mach3.cps)</text:span> vorhanden</text:p>
        </text:list-item>
        <text:list-item>
          <text:p text:style-name="List_20_1_Content"> Beamicon-Software funktionsbereit</text:p>
        </text:list-item>
        <text:list-item>
          <text:p text:style-name="List_20_1_Content"> Werkstück: z. B. Multiplex 100×50×10 mm</text:p>
        </text:list-item>
        <text:list-item>
          <text:p text:style-name="List_20_1_Content"> Fräser: 2-Schneider, Ø3 mm (z. B. Sorotec Holzfräser)</text:p>
        </text:list-item>
        <text:list-item>
          <text:p text:style-name="List_20_1_Content_Last"> Spindeldrehzahl manuell an der AMB einstellen (Drehzahl-Skala beachten)</text:p>
        </text:list-item>
      </text:list>
      <text:h text:style-name="Heading_20_2" text:outline-level="2"><text:bookmark-start text:name="__RefHeading___entwurf_in_fusion_360_8"/><text:bookmark-start text:name="entwurf_in_fusion_360"/>1. Entwurf in Fusion 360<text:bookmark-end text:name="__RefHeading___entwurf_in_fusion_360_8"/><text:bookmark-end text:name="entwurf_in_fusion_360"/></text:h>
      <text:list text:style-name="List_20_1" text:continue-numbering="false">
        <text:list-item>
          <text:p text:style-name="List_20_1_Content_First"> Neue Skizze erstellen: Fläche 100 × 50 mm</text:p>
        </text:list-item>
        <text:list-item>
          <text:p text:style-name="List_20_1_Content"> Form zeichnen (Rechteck, Kontur, Text etc.)</text:p>
        </text:list-item>
        <text:list-item>
          <text:p text:style-name="List_20_1_Content"> Extrusion auf 10 mm (Materialdicke)</text:p>
        </text:list-item>
        <text:list-item>
          <text:p text:style-name="List_20_1_Content"> Optional: Bohrungen, Taschen, Radien ergänzen</text:p>
        </text:list-item>
        <text:list-item>
          <text:p text:style-name="List_20_1_Content_Last"> Skizze speichern</text:p>
        </text:list-item>
      </text:list>
      <text:h text:style-name="Heading_20_2" text:outline-level="2"><text:bookmark-start text:name="__RefHeading___camsetup_konfigurieren_9"/><text:bookmark-start text:name="camsetup_konfigurieren"/>2. CAM: Setup konfigurieren<text:bookmark-end text:name="__RefHeading___camsetup_konfigurieren_9"/><text:bookmark-end text:name="camsetup_konfigurieren"/></text:h>
      <text:list text:style-name="List_20_1" text:continue-numbering="false">
        <text:list-item>
          <text:p text:style-name="List_20_1_Content_First"> In Workspace <text:span text:style-name="Source_20_Text">Fertigen</text:span> wechseln</text:p>
        </text:list-item>
        <text:list-item>
          <text:p text:style-name="List_20_1_Content"> <text:span text:style-name="Source_20_Text">Neues Setup</text:span> anlegen:</text:p>
          <text:list text:style-name="List_20_1">
            <text:list-item>
              <text:p text:style-name="List_20_1_Content"> <text:span text:style-name="Strong_20_Emphasis">Typ</text:span>: Fräsen</text:p>
            </text:list-item>
            <text:list-item>
              <text:p text:style-name="List_20_1_Content"> <text:span text:style-name="Strong_20_Emphasis">Ursprung</text:span>: Linke vordere obere Ecke des Materials (X/Y oben, Z oben)</text:p>
            </text:list-item>
            <text:list-item>
              <text:p text:style-name="List_20_1_Content"> <text:span text:style-name="Strong_20_Emphasis">Modell</text:span>: dein Extrusionskörper</text:p>
            </text:list-item>
            <text:list-item>
              <text:p text:style-name="List_20_1_Content_Last"> <text:span text:style-name="Strong_20_Emphasis">Rohmaterial</text:span>: gleiche Maße wie Werkstück</text:p>
            </text:list-item>
          </text:list>
        </text:list-item>
      </text:list>
      <text:h text:style-name="Heading_20_2" text:outline-level="2"><text:bookmark-start text:name="__RefHeading___werkzeug_parameter_festlegen_10"/><text:bookmark-start text:name="werkzeug_parameter_festlegen"/>3. Werkzeug &amp; Parameter festlegen<text:bookmark-end text:name="__RefHeading___werkzeug_parameter_festlegen_10"/><text:bookmark-end text:name="werkzeug_parameter_festlegen"/></text:h>
      <text:list text:style-name="List_20_1" text:continue-numbering="false">
        <text:list-item>
          <text:p text:style-name="List_20_1_Content_First"> Öffne <text:span text:style-name="Source_20_Text">Werkzeugbibliothek</text:span></text:p>
        </text:list-item>
        <text:list-item>
          <text:p text:style-name="List_20_1_Content"> Neuen Fräser erstellen:</text:p>
          <text:list text:style-name="List_20_1">
            <text:list-item>
              <text:p text:style-name="List_20_1_Content"> Ø3 mm, 2-Schneider</text:p>
            </text:list-item>
            <text:list-item>
              <text:p text:style-name="List_20_1_Content"> Schneidenlänge ≥ 12 mm</text:p>
            </text:list-item>
            <text:list-item>
              <text:p text:style-name="List_20_1_Content"> Vorschub: <text:span text:style-name="Strong_20_Emphasis">600 mm/min</text:span></text:p>
            </text:list-item>
            <text:list-item>
              <text:p text:style-name="List_20_1_Content"> Zustelltiefe: max. 1.5 mm</text:p>
            </text:list-item>
            <text:list-item>
              <text:p text:style-name="List_20_1_Content_Last"> Drehzahl: <text:span text:style-name="Strong_20_Emphasis">18.000 U/min</text:span> (an der AMB von Hand einstellen)</text:p>
            </text:list-item>
          </text:list>
        </text:list-item>
      </text:list>
      <text:h text:style-name="Heading_20_2" text:outline-level="2"><text:bookmark-start text:name="__RefHeading___bearbeitungsstrategien_11"/><text:bookmark-start text:name="bearbeitungsstrategien"/>4. Bearbeitungsstrategien<text:bookmark-end text:name="__RefHeading___bearbeitungsstrategien_11"/><text:bookmark-end text:name="bearbeitungsstrategien"/></text:h>
      <text:p text:style-name="Text_20_body">Beispiel: Außenkontur + Tasche</text:p>
      <text:h text:style-name="Heading_20_3" text:outline-level="3"><text:bookmark-start text:name="__RefHeading___d-konturaussenkante_fraesen_12"/><text:bookmark-start text:name="d-konturaussenkante_fraesen"/>2D-Kontur: Außenkante fräsen<text:bookmark-end text:name="__RefHeading___d-konturaussenkante_fraesen_12"/><text:bookmark-end text:name="d-konturaussenkante_fraesen"/></text:h>
      <text:list text:style-name="List_20_1" text:continue-numbering="false">
        <text:list-item>
          <text:p text:style-name="List_20_1_Content_First"> Wähle <text:span text:style-name="Source_20_Text">2D-Kontur</text:span></text:p>
        </text:list-item>
        <text:list-item>
          <text:p text:style-name="List_20_1_Content"> Kontur = äußere Kante des Werkstücks</text:p>
        </text:list-item>
        <text:list-item>
          <text:p text:style-name="List_20_1_Content"> Zustellungen: 1.5 mm</text:p>
        </text:list-item>
        <text:list-item>
          <text:p text:style-name="List_20_1_Content"> Tiefenkompensation aktivieren</text:p>
        </text:list-item>
        <text:list-item>
          <text:p text:style-name="List_20_1_Content"> Tiefenschnitt auf Fräserdurchmesser/2</text:p>
        </text:list-item>
        <text:list-item>
          <text:p text:style-name="List_20_1_Content"> Starttiefe = 0 mm, Endtiefe = -10 mm</text:p>
        </text:list-item>
        <text:list-item>
          <text:p text:style-name="List_20_1_Content"> <text:span text:style-name="Strong_20_Emphasis">Auslauf aktivieren</text:span> (vermeidet Fräsmarkierungen)</text:p>
        </text:list-item>
        <text:list-item>
          <text:p text:style-name="List_20_1_Content_Last"> Rohteil-Aufmaß auf 0 einstellen</text:p>
        </text:list-item>
      </text:list>
      <text:h text:style-name="Heading_20_3" text:outline-level="3"><text:bookmark-start text:name="__RefHeading___d-tascheinnenbereich_raeumen_13"/><text:bookmark-start text:name="d-tascheinnenbereich_raeumen"/>2D-Tasche: Innenbereich räumen<text:bookmark-end text:name="__RefHeading___d-tascheinnenbereich_raeumen_13"/><text:bookmark-end text:name="d-tascheinnenbereich_raeumen"/></text:h>
      <text:list text:style-name="List_20_1" text:continue-numbering="false">
        <text:list-item>
          <text:p text:style-name="List_20_1_Content_First"> Tasche auswählen (z. B. Rechteck oder Text)</text:p>
        </text:list-item>
        <text:list-item>
          <text:p text:style-name="List_20_1_Content"> Gleiche Einstellungen wie oben</text:p>
        </text:list-item>
        <text:list-item>
          <text:p text:style-name="List_20_1_Content_Last"> Schruppen + Schlichten in einem Durchgang möglich</text:p>
        </text:list-item>
      </text:list>
      <text:h text:style-name="Heading_20_2" text:outline-level="2"><text:bookmark-start text:name="__RefHeading___simulation_kontrolle_14"/><text:bookmark-start text:name="simulation_kontrolle"/>5. Simulation &amp; Kontrolle<text:bookmark-end text:name="__RefHeading___simulation_kontrolle_14"/><text:bookmark-end text:name="simulation_kontrolle"/></text:h>
      <text:list text:style-name="List_20_1" text:continue-numbering="false">
        <text:list-item>
          <text:p text:style-name="List_20_1_Content_First"> In Fusion <text:span text:style-name="Source_20_Text">Simulation</text:span> starten</text:p>
        </text:list-item>
        <text:list-item>
          <text:p text:style-name="List_20_1_Content"> G-Code-Ansicht überprüfen: Startpunkt, Tiefe, Bahnen</text:p>
        </text:list-item>
        <text:list-item>
          <text:p text:style-name="List_20_1_Content_Last"> <text:span text:style-name="Source_20_Text">Spindel EIN</text:span>-Befehl muss <text:span text:style-name="Strong_20_Emphasis">M03</text:span> sein</text:p>
        </text:list-item>
      </text:list>
      <text:h text:style-name="Heading_20_2" text:outline-level="2"><text:bookmark-start text:name="__RefHeading___postprozessorg-code_exportieren_15"/><text:bookmark-start text:name="postprozessorg-code_exportieren"/>6. Postprozessor: G-Code exportieren<text:bookmark-end text:name="__RefHeading___postprozessorg-code_exportieren_15"/><text:bookmark-end text:name="postprozessorg-code_exportieren"/></text:h>
      <text:list text:style-name="List_20_1" text:continue-numbering="false">
        <text:list-item>
          <text:p text:style-name="List_20_1_Content_First"> Klicke <text:span text:style-name="Source_20_Text">Postprozess</text:span></text:p>
        </text:list-item>
        <text:list-item>
          <text:p text:style-name="List_20_1_Content"> Wähle Postprozessor <text:span text:style-name="Source_20_Text">mach3mill.cps</text:span> oder <text:span text:style-name="Source_20_Text">generic grbl</text:span></text:p>
        </text:list-item>
        <text:list-item>
          <text:p text:style-name="List_20_1_Content"> Dateiname z. B. <text:span text:style-name="Source_20_Text">holztest.nc</text:span></text:p>
        </text:list-item>
        <text:list-item>
          <text:p text:style-name="List_20_1_Content_Last"> Ausgabe an Beamicon-kompatible Steuerung</text:p>
        </text:list-item>
      </text:list>
      <text:h text:style-name="Heading_20_2" text:outline-level="2"><text:bookmark-start text:name="__RefHeading___vorbereitung_an_der_fraese_16"/><text:bookmark-start text:name="vorbereitung_an_der_fraese"/>7. Vorbereitung an der Fräse<text:bookmark-end text:name="__RefHeading___vorbereitung_an_der_fraese_16"/><text:bookmark-end text:name="vorbereitung_an_der_fraese"/></text:h>
      <text:h text:style-name="Heading_20_3" text:outline-level="3"><text:bookmark-start text:name="__RefHeading___werkstueck_befestigen_17"/><text:bookmark-start text:name="werkstueck_befestigen"/>Werkstück befestigen<text:bookmark-end text:name="__RefHeading___werkstueck_befestigen_17"/><text:bookmark-end text:name="werkstueck_befestigen"/></text:h>
      <text:list text:style-name="List_20_1" text:continue-numbering="false">
        <text:list-item>
          <text:p text:style-name="List_20_1_Content_First"> Werkstück mit <text:span text:style-name="Strong_20_Emphasis">Spannpratzen</text:span> oder T-Nut-Spannsets sichern</text:p>
        </text:list-item>
        <text:list-item>
          <text:p text:style-name="List_20_1_Content_Last"> Darauf achten, dass Spannmittel außerhalb des Fräsbereichs liegen</text:p>
        </text:list-item>
      </text:list>
      <text:h text:style-name="Heading_20_3" text:outline-level="3"><text:bookmark-start text:name="__RefHeading___fraeser_einsetzen_18"/><text:bookmark-start text:name="fraeser_einsetzen"/>Fräser einsetzen<text:bookmark-end text:name="__RefHeading___fraeser_einsetzen_18"/><text:bookmark-end text:name="fraeser_einsetzen"/></text:h>
      <text:list text:style-name="List_20_1" text:continue-numbering="false">
        <text:list-item>
          <text:p text:style-name="List_20_1_Content_First"> Fräser Ø3 mm in AMB-Spindel einspannen (nutze Spannzange)</text:p>
        </text:list-item>
        <text:list-item>
          <text:p text:style-name="List_20_1_Content_Last"> Spindel manuell auf <text:span text:style-name="Strong_20_Emphasis">18.000 rpm</text:span> einstellen</text:p>
        </text:list-item>
      </text:list>
      <text:h text:style-name="Heading_20_3" text:outline-level="3"><text:bookmark-start text:name="__RefHeading___maschine_referenzieren_19"/><text:bookmark-start text:name="maschine_referenzieren"/>Maschine referenzieren<text:bookmark-end text:name="__RefHeading___maschine_referenzieren_19"/><text:bookmark-end text:name="maschine_referenzieren"/></text:h>
      <text:list text:style-name="List_20_1" text:continue-numbering="false">
        <text:list-item>
          <text:p text:style-name="List_20_1_Content_First"> Beamicon starten</text:p>
        </text:list-item>
        <text:list-item>
          <text:p text:style-name="List_20_1_Content"> In den Tab Einrichten wechseln</text:p>
        </text:list-item>
        <text:list-item>
          <text:p text:style-name="List_20_1_Content"> X/Y/Z <text:span text:style-name="Strong_20_Emphasis">referenzieren</text:span></text:p>
        </text:list-item>
        <text:list-item>
          <text:p text:style-name="List_20_1_Content"> Sicherstellen das Koordinaten auf G54 stehen</text:p>
        </text:list-item>
        <text:list-item>
          <text:p text:style-name="List_20_1_Content"> Fräser auf Werkstück-Nullpunkt fahren (z. B. linke obere Ecke)</text:p>
        </text:list-item>
        <text:list-item>
          <text:p text:style-name="List_20_1_Content_Last"> Z-Nullpunkt über Papiermethode oder Werkzeuglängensensor setzen</text:p>
        </text:list-item>
      </text:list>
      <text:p text:style-name="Text_20_body"><draw:frame draw:style-name="mediacenter" draw:name="1" text:anchor-type="paragraph" draw:z-index="1" svg:width="10.583333333333cm" svg:height="9.7692307692308cm"><draw:image xlink:href="Pictures/8f9062f8496f2714774bca2e9be27c13.png" xlink:type="simple" xlink:show="embed" xlink:actuate="onLoad"/></draw:frame></text:p>
      <text:h text:style-name="Heading_20_2" text:outline-level="2"><text:bookmark-start text:name="__RefHeading___fraesen_mit_beamicon_20"/><text:bookmark-start text:name="fraesen_mit_beamicon"/>8. Fräsen mit Beamicon<text:bookmark-end text:name="__RefHeading___fraesen_mit_beamicon_20"/><text:bookmark-end text:name="fraesen_mit_beamicon"/></text:h>
      <text:list text:style-name="List_20_1" text:continue-numbering="false">
        <text:list-item>
          <text:p text:style-name="List_20_1_Content_First"> Programm Tab öffen (ROT)</text:p>
        </text:list-item>
        <text:list-item>
          <text:p text:style-name="List_20_1_Content"> G-Code-Datei laden (<text:span text:style-name="Source_20_Text">holztest.nc</text:span>) (BLAU)</text:p>
        </text:list-item>
        <text:list-item>
          <text:p text:style-name="List_20_1_Content"> Luftschnitt machen (Z = +5 mm, zur Kontrolle)</text:p>
        </text:list-item>
        <text:list-item>
          <text:p text:style-name="List_20_1_Content"> Spindel manuell einschalten</text:p>
        </text:list-item>
        <text:list-item>
          <text:p text:style-name="List_20_1_Content"> Fräsvorgang mit <text:span text:style-name="Source_20_Text">Start</text:span> starten (GREEN)</text:p>
        </text:list-item>
        <text:list-item>
          <text:p text:style-name="List_20_1_Content_Last"> Auf Vorschub, Tiefe, Schwingungen achten</text:p>
        </text:list-item>
      </text:list>
      <text:p text:style-name="Text_20_body"><draw:frame draw:style-name="mediacenter" draw:name="2" text:anchor-type="paragraph" draw:z-index="2" svg:width="10.583333333333cm" svg:height="7.1502236253617cm"><draw:image xlink:href="Pictures/83cac2fb69df2619bfe2f6909d744ecf.png" xlink:type="simple" xlink:show="embed" xlink:actuate="onLoad"/></draw:frame></text:p>
      <text:h text:style-name="Heading_20_2" text:outline-level="2"><text:bookmark-start text:name="__RefHeading___nachbearbeitung_21"/><text:bookmark-start text:name="nachbearbeitung"/>9. Nachbearbeitung<text:bookmark-end text:name="__RefHeading___nachbearbeitung_21"/><text:bookmark-end text:name="nachbearbeitung"/></text:h>
      <text:list text:style-name="List_20_1" text:continue-numbering="false">
        <text:list-item>
          <text:p text:style-name="List_20_1_Content_First"> Werkstück lösen</text:p>
        </text:list-item>
        <text:list-item>
          <text:p text:style-name="List_20_1_Content"> Kanten entgraten</text:p>
        </text:list-item>
        <text:list-item>
          <text:p text:style-name="List_20_1_Content"> Fräser reinigen, Spannzange prüfen</text:p>
        </text:list-item>
        <text:list-item>
          <text:p text:style-name="List_20_1_Content_Last"> Maschine abschalten, Not-Aus auslösen</text:p>
        </text:list-item>
      </text:list>
      <text:h text:style-name="Heading_20_2" text:outline-level="2"><text:bookmark-start text:name="__RefHeading___tipps_fehlervermeidung_22"/><text:bookmark-start text:name="tipps_fehlervermeidung"/>Tipps &amp; Fehlervermeidung<text:bookmark-end text:name="__RefHeading___tipps_fehlervermeidung_22"/><text:bookmark-end text:name="tipps_fehlervermeidung"/></text:h>
      <text:list text:style-name="List_20_1" text:continue-numbering="false">
        <text:list-item>
          <text:p text:style-name="List_20_1_Content_First"> Immer Simulation machen – vor allem bei Taschen &amp; Tiefenschnitten</text:p>
        </text:list-item>
        <text:list-item>
          <text:p text:style-name="List_20_1_Content"> Nutze lieber 2–3 Zustellungen statt einer aggressiven</text:p>
        </text:list-item>
        <text:list-item>
          <text:p text:style-name="List_20_1_Content"> Material gut absaugen (z. B. mit Absaugschuh)</text:p>
        </text:list-item>
        <text:list-item>
          <text:p text:style-name="List_20_1_Content"> Spindel muss bei M03 laufen – bei AMB händisch einschalten!</text:p>
        </text:list-item>
        <text:list-item>
          <text:p text:style-name="List_20_1_Content_Last"> G-Code-Ende = <text:span text:style-name="Strong_20_Emphasis">M05</text:span> (Spindel AUS) und <text:span text:style-name="Strong_20_Emphasis">M30</text:span></text:p>
        </text:list-item>
      </text:list>
      <text:h text:style-name="Heading_20_2" text:outline-level="2"><text:bookmark-start text:name="__RefHeading___links_23"/><text:bookmark-start text:name="links"/>Links<text:bookmark-end text:name="__RefHeading___links_23"/><text:bookmark-end text:name="links"/></text:h>
      <text:list text:style-name="List_20_1" text:continue-numbering="false">
        <text:list-item>
          <text:p text:style-name="List_20_1_Content_First"> <text:a xlink:type="simple" xlink:href="https://www.sorotec.de/shop" text:style-name="Internet_20_link" text:visited-style-name="Visited_20_Internet_20_Link">Sorotec Shop</text:a></text:p>
        </text:list-item>
        <text:list-item>
          <text:p text:style-name="List_20_1_Content"> <text:a xlink:type="simple" xlink:href="https://cam.autodesk.com/hsmposts?p=beamicon2" text:style-name="Internet_20_link" text:visited-style-name="Visited_20_Internet_20_Link">Fusion 360 Postprozessoren</text:a></text:p>
        </text:list-item>
        <text:list-item>
          <text:p text:style-name="List_20_1_Content"> <text:a xlink:type="simple" xlink:href="https://www.benezan-electronics.de/Postprocess.html" text:style-name="Internet_20_link" text:visited-style-name="Visited_20_Internet_20_Link">Beamicon Postprozessor (Mach3 Format)</text:a></text:p>
        </text:list-item>
        <text:list-item>
          <text:p text:style-name="List_20_1_Content_Last"> <text:a xlink:type="simple" xlink:href="https://www.amb-elektrik.de/produkte/fraesmotoren/fme-q/" text:style-name="Internet_20_link" text:visited-style-name="Visited_20_Internet_20_Link">AMB FME-Q Produktseite</text:a></text:p>
        </text:list-item>
      </text:list>
      <text:p text:style-name="Horizontal_20_Line"/>
      <text:p text:style-name="Text_20_body"><text:span text:style-name="Strong_20_Emphasis">Hinweis:</text:span> Beamicon verarbeitet G-Code im Mach3-Format (mit M03/M05, keine ARC-Interpolation als Pflicht). Spindel muss manuell eingeschaltet werden – stelle vor Start sicher, dass Drehzahl korrekt eingestellt ist!</text:p>
      <text:h text:style-name="Heading_20_1" text:outline-level="1"><text:bookmark-start text:name="__RefHeading___schnittgeschwindigkeit_drehzahl_fuer_holz_mit_amb-spindel_24"/><text:bookmark-start text:name="schnittgeschwindigkeit_drehzahl_fuer_holz_mit_amb-spindel"/>Schnittgeschwindigkeit &amp; Drehzahl für Holz mit AMB-Spindel<text:bookmark-end text:name="__RefHeading___schnittgeschwindigkeit_drehzahl_fuer_holz_mit_amb-spindel_24"/><text:bookmark-end text:name="schnittgeschwindigkeit_drehzahl_fuer_holz_mit_amb-spindel"/></text:h>
      <text:p text:style-name="Text_20_body">Die folgende Tabelle zeigt empfohlene Schnittgeschwindigkeiten und berechnete Drehzahlen für verschiedene Holzarten bei Verwendung einer <text:span text:style-name="Strong_20_Emphasis">AMB Frässpindel</text:span> (z. B. FME-1, 1050 FME-P oder FME-Q mit manueller Regelung). Sie basiert auf typischen <text:span text:style-name="Strong_20_Emphasis">2-Schneider-VHM-Fräsern</text:span>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terial       </text:p>
          </table:table-cell>
          <table:table-cell office:value-type="string" table:style-name="tableheader">
            <text:p text:style-name="Table_20_Heading"> Fräser-Ø [mm] </text:p>
          </table:table-cell>
          <table:table-cell office:value-type="string" table:style-name="tableheader">
            <text:p text:style-name="Table_20_Heading"> Schnittgeschw. <text:span text:style-name="Source_20_Text">vc</text:span> [m/min] </text:p>
          </table:table-cell>
          <table:table-cell office:value-type="string" table:style-name="tableheader">
            <text:p text:style-name="Table_20_Heading"> Drehzahl <text:span text:style-name="Source_20_Text">n</text:span> [U/min] </text:p>
          </table:table-cell>
          <table:table-cell office:value-type="string" table:style-name="tableheader">
            <text:p text:style-name="Table_20_Heading"> Vorschub (F) [mm/min] </text:p>
          </table:table-cell>
          <table:table-cell office:value-type="string" table:style-name="tableheader">
            <text:p text:style-name="Table_20_Heading"> AMB-Einstellung </text:p>
          </table:table-cell>
          <table:table-cell office:value-type="string" table:style-name="tableheader">
            <text:p text:style-name="Table_20_Heading"> Bemerkung                </text:p>
          </table:table-cell>
        </table:table-row>
        <table:table-row>
          <table:table-cell office:value-type="string" table:style-name="tablecell">
            <text:p text:style-name="tablealignleft"> Weichholz (Fichte, Kiefer)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50 – 200 </text:p>
          </table:table-cell>
          <table:table-cell office:value-type="string" table:style-name="tablecell">
            <text:p text:style-name="tablealignleft"> 15.900 – 21.200 </text:p>
          </table:table-cell>
          <table:table-cell office:value-type="string" table:style-name="tablecell">
            <text:p text:style-name="tablealignleft"> 500 – 1000 </text:p>
          </table:table-cell>
          <table:table-cell office:value-type="string" table:style-name="tablecell">
            <text:p text:style-name="tablealignleft"> 3/4 max </text:p>
          </table:table-cell>
          <table:table-cell office:value-type="string" table:style-name="tablecell">
            <text:p text:style-name="tablealignleft"> sehr gut fräsbar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50 – 200 </text:p>
          </table:table-cell>
          <table:table-cell office:value-type="string" table:style-name="tablecell">
            <text:p text:style-name="tablealignleft"> 7.900 – 10.600  </text:p>
          </table:table-cell>
          <table:table-cell office:value-type="string" table:style-name="tablecell">
            <text:p text:style-name="tablealignleft"> 800 – 1600 </text:p>
          </table:table-cell>
          <table:table-cell office:value-type="string" table:style-name="tablecell">
            <text:p text:style-name="tablealignleft"> 3/4 ma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rtholz (Buche, Eiche)   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00 – 160 </text:p>
          </table:table-cell>
          <table:table-cell office:value-type="string" table:style-name="tablecell">
            <text:p text:style-name="tablealignleft"> 10.600 – 17.000 </text:p>
          </table:table-cell>
          <table:table-cell office:value-type="string" table:style-name="tablecell">
            <text:p text:style-name="tablealignleft"> 400 – 800  </text:p>
          </table:table-cell>
          <table:table-cell office:value-type="string" table:style-name="tablecell">
            <text:p text:style-name="tablealignleft"> 2/3 max </text:p>
          </table:table-cell>
          <table:table-cell office:value-type="string" table:style-name="tablecell">
            <text:p text:style-name="tablealignleft"> Fräser kühlen lassen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00 – 160 </text:p>
          </table:table-cell>
          <table:table-cell office:value-type="string" table:style-name="tablecell">
            <text:p text:style-name="tablealignleft"> 5.300 – 8.400   </text:p>
          </table:table-cell>
          <table:table-cell office:value-type="string" table:style-name="tablecell">
            <text:p text:style-name="tablealignleft"> 600 – 1200 </text:p>
          </table:table-cell>
          <table:table-cell office:value-type="string" table:style-name="tablecell">
            <text:p text:style-name="tablealignleft"> 2/3 ma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DF / Spanplatte          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00 – 150 </text:p>
          </table:table-cell>
          <table:table-cell office:value-type="string" table:style-name="tablecell">
            <text:p text:style-name="tablealignleft"> 10.600 – 15.900 </text:p>
          </table:table-cell>
          <table:table-cell office:value-type="string" table:style-name="tablecell">
            <text:p text:style-name="tablealignleft"> 400 – 800  </text:p>
          </table:table-cell>
          <table:table-cell office:value-type="string" table:style-name="tablecell">
            <text:p text:style-name="tablealignleft"> 2/3 max </text:p>
          </table:table-cell>
          <table:table-cell office:value-type="string" table:style-name="tablecell">
            <text:p text:style-name="tablealignleft"> Staubabsaugung wichtig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00 – 150 </text:p>
          </table:table-cell>
          <table:table-cell office:value-type="string" table:style-name="tablecell">
            <text:p text:style-name="tablealignleft"> 5.300 – 7.900   </text:p>
          </table:table-cell>
          <table:table-cell office:value-type="string" table:style-name="tablecell">
            <text:p text:style-name="tablealignleft"> 600 – 1200 </text:p>
          </table:table-cell>
          <table:table-cell office:value-type="string" table:style-name="tablecell">
            <text:p text:style-name="tablealignleft"> 2/3 ma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errholz (Multiplex)     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120 – 180 </text:p>
          </table:table-cell>
          <table:table-cell office:value-type="string" table:style-name="tablecell">
            <text:p text:style-name="tablealignleft"> 12.700 – 19.100 </text:p>
          </table:table-cell>
          <table:table-cell office:value-type="string" table:style-name="tablecell">
            <text:p text:style-name="tablealignleft"> 400 – 1000 </text:p>
          </table:table-cell>
          <table:table-cell office:value-type="string" table:style-name="tablecell">
            <text:p text:style-name="tablealignleft"> 3/4 max </text:p>
          </table:table-cell>
          <table:table-cell office:value-type="string" table:style-name="tablecell">
            <text:p text:style-name="tablealignleft"> gegen Ausrisse unten fräse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20 – 180 </text:p>
          </table:table-cell>
          <table:table-cell office:value-type="string" table:style-name="tablecell">
            <text:p text:style-name="tablealignleft"> 6.400 – 9.500   </text:p>
          </table:table-cell>
          <table:table-cell office:value-type="string" table:style-name="tablecell">
            <text:p text:style-name="tablealignleft"> 700 – 1400 </text:p>
          </table:table-cell>
          <table:table-cell office:value-type="string" table:style-name="tablecell">
            <text:p text:style-name="tablealignleft"> 3/4 max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berechnungsformel_25"/><text:bookmark-start text:name="berechnungsformel"/>Berechnungsformel<text:bookmark-end text:name="__RefHeading___berechnungsformel_25"/><text:bookmark-end text:name="berechnungsformel"/></text:h>
      <text:p text:style-name="Text_20_body">Drehzahl <text:span text:style-name="Source_20_Text">n</text:span> in U/min:</text:p>
      <text:p text:style-name="Preformatted_20_Text">n = (vc × 1000) / (π × d)</text:p>
      <text:list text:style-name="List_20_1" text:continue-numbering="false">
        <text:list-item>
          <text:p text:style-name="List_20_1_Content_First"> <text:span text:style-name="Source_20_Text">vc</text:span>: Schnittgeschwindigkeit [m/min]</text:p>
        </text:list-item>
        <text:list-item>
          <text:p text:style-name="List_20_1_Content"> <text:span text:style-name="Source_20_Text">d</text:span>: Fräserdurchmesser [mm]</text:p>
        </text:list-item>
        <text:list-item>
          <text:p text:style-name="List_20_1_Content_Last"> <text:span text:style-name="Source_20_Text">π</text:span>: ca. 3.14</text:p>
        </text:list-item>
      </text:list>
      <text:h text:style-name="Heading_20_2" text:outline-level="2"><text:bookmark-start text:name="__RefHeading___beispielrechnung_26"/><text:bookmark-start text:name="beispielrechnung"/>Beispielrechnung<text:bookmark-end text:name="__RefHeading___beispielrechnung_26"/><text:bookmark-end text:name="beispielrechnung"/></text:h>
      <text:p text:style-name="Text_20_body">Für Ø3 mm Fräser und vc = 180 m/min:</text:p>
      <text:p text:style-name="Preformatted_20_Text">n = (180 × 1000) / (3.14 × 3) ≈ **19.100 U/min**</text:p>
      <text:p text:style-name="Text_20_body">→ Also Drehzahl auf ca. <text:span text:style-name="Strong_20_Emphasis">¾ der Maximaldrehzahl</text:span> der AMB-Spindel einstellen (je nach Modell 25.000–30.000 U/min)</text:p>
      <text:h text:style-name="Heading_20_2" text:outline-level="2"><text:bookmark-start text:name="__RefHeading___hinweise_zur_amb-spindel_27"/><text:bookmark-start text:name="hinweise_zur_amb-spindel"/>Hinweise zur AMB-Spindel<text:bookmark-end text:name="__RefHeading___hinweise_zur_amb-spindel_27"/><text:bookmark-end text:name="hinweise_zur_amb-spindel"/></text:h>
      <text:list text:style-name="List_20_1" text:continue-numbering="false">
        <text:list-item>
          <text:p text:style-name="List_20_1_Content_First"> <text:span text:style-name="Strong_20_Emphasis">Manuelle Drehzahlregelung</text:span> über Stellrad – keine G-Code-Steuerung</text:p>
        </text:list-item>
        <text:list-item>
          <text:p text:style-name="List_20_1_Content"> Modellabhängig:</text:p>
          <text:list text:style-name="List_20_1">
            <text:list-item>
              <text:p text:style-name="List_20_1_Content"> FME-Q: 10.000 – 28.000 rpm</text:p>
            </text:list-item>
          </text:list>
        </text:list-item>
        <text:list-item>
          <text:p text:style-name="List_20_1_Content"> Spindel muss <text:span text:style-name="Strong_20_Emphasis">manuell vor dem Fräsvorgang</text:span> eingeschaltet werden</text:p>
        </text:list-item>
        <text:list-item>
          <text:p text:style-name="List_20_1_Content_Last"> Bei kleinen Fräsern (Ø &lt; 4 mm) eher <text:span text:style-name="Strong_20_Emphasis">hohe Drehzahl</text:span> nutzen</text:p>
        </text:list-item>
      </text:list>
      <text:h text:style-name="Heading_20_2" text:outline-level="2"><text:bookmark-start text:name="__RefHeading___tipps_fuer_holzbearbeitung_28"/><text:bookmark-start text:name="tipps_fuer_holzbearbeitung"/>Tipps für Holzbearbeitung<text:bookmark-end text:name="__RefHeading___tipps_fuer_holzbearbeitung_28"/><text:bookmark-end text:name="tipps_fuer_holzbearbeitung"/></text:h>
      <text:list text:style-name="List_20_1" text:continue-numbering="false">
        <text:list-item>
          <text:p text:style-name="List_20_1_Content_First"> Zustellung max. 1× Fräserdurchmesser (z. B. 3 mm tief bei Ø3 mm)</text:p>
        </text:list-item>
        <text:list-item>
          <text:p text:style-name="List_20_1_Content"> Nutze <text:span text:style-name="Strong_20_Emphasis">Downcut-Fräser</text:span> für saubere Oberflächen</text:p>
        </text:list-item>
        <text:list-item>
          <text:p text:style-name="List_20_1_Content"> MDF und Spanplatte erzeugen viel Feinstaub → Absaugung nötig</text:p>
        </text:list-item>
        <text:list-item>
          <text:p text:style-name="List_20_1_Content_Last"> Vermeide Verkohlung: lieber mehrere Durchgänge mit niedriger Zustell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maschinenraum:sorotechl7545</dc:title>
  </office:meta>
</office:document-meta>
</file>