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f672fb6abf909ed075435a4b13735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stelliste"/><text:bookmark-start text:name="__RefHeading___bestellliste_fuer_12v_2_3a_steckernetzteile_1"/><text:bookmark-start text:name="bestellliste_fuer_12v_2_3a_steckernetzteile"/>Bestellliste für 12v 2/3A Steckernetzteile<text:bookmark-end text:name="__RefHeading___bestellliste_fuer_12v_2_3a_steckernetzteile_1"/><text:bookmark-end text:name="bestellliste_fuer_12v_2_3a_steckernetzteile"/></text:h>
      <text:p text:style-name="Text_20_body">Steckernetzteile 12V 2/3A
Es handelt sich um Neuware von FSP GROUP INC.
(Modelle oder auch Marke können variieren)</text:p>
      <text:p text:style-name="Text_20_body">Wir machen eine Sammelbestellung an den Space und verteilen dann.</text:p>
      <text:p text:style-name="Text_20_body">Bestellung Eintragen bis 14.09.2023</text:p>
      <text:p text:style-name="Text_20_body"><draw:frame draw:style-name="media" draw:name="0" text:anchor-type="as-char" draw:z-index="0" svg:width="10.583333333333cm" svg:height="8.2216820987654cm"><draw:image xlink:href="Pictures/4f672fb6abf909ed075435a4b137357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Anzahl </text:p>
          </table:table-cell>
        </table:table-row>
        <table:table-row>
          <table:table-cell office:value-type="string" table:style-name="tablecell">
            <text:p text:style-name="tablealignleft"> Vspace.one Lager    </text:p>
          </table:table-cell>
          <table:table-cell office:value-type="string" table:style-name="tablecell">
            <text:p text:style-name="tablealignleft"> 15 </text:p>
          </table:table-cell>
        </table:table-row>
        <table:table-row>
          <table:table-cell office:value-type="string" table:style-name="tablecell">
            <text:p text:style-name="tablealignleft"> Nikolai   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Chris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Damian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Linus W </text:p>
          </table:table-cell>
          <table:table-cell office:value-type="string" table:style-name="tablecell">
            <text:p text:style-name="tablealignleft"> 10 </text:p>
          </table:table-cell>
        </table:table-row>
      </table:table>
      <text:h text:style-name="Heading_20_1" text:outline-level="1"><text:bookmark-start text:name="__RefHeading___NoTitle_2"/><text:bookmark-start text:name="section"/>17.09.2023<text:bookmark-end text:name="__RefHeading___NoTitle_2"/><text:bookmark-end text:name="section"/></text:h>
      <text:p text:style-name="Text_20_body">Bestellung wurde abgeschickt.</text:p>
      <text:h text:style-name="Heading_20_1" text:outline-level="1"><text:bookmark-start text:name="__RefHeading___NoTitle_3"/><text:bookmark-start text:name="section1"/>27.09.2023<text:bookmark-end text:name="__RefHeading___NoTitle_3"/><text:bookmark-end text:name="section1"/></text:h>
      <text:p text:style-name="Text_20_body">Kosten sind 0,51€ pro Stück für Beschaffung und Versand.  
Bitte an Nikolai per Paypal sen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estelliste</dc:title>
  </office:meta>
</office:document-meta>
</file>