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c6c84b5dc724cb0e14b55eb9b3658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n:lagerung:unmarkiert:template"/><text:bookmark-start text:name="__RefHeading___template_unmarkiert_name_des_gegenstands_1"/><text:bookmark-start text:name="template_unmarkiert_name_des_gegenstands"/>(Template Unmarkiert) Name des Gegenstands<text:bookmark-end text:name="__RefHeading___template_unmarkiert_name_des_gegenstands_1"/><text:bookmark-end text:name="template_unmarkiert_name_des_gegenstands"/></text:h>
      <text:p text:style-name="Text_20_body"><draw:frame draw:style-name="media" draw:name="0" text:anchor-type="as-char" draw:z-index="0" svg:width="10.583333333333cm" svg:height="7.4083333333333cm"><draw:image xlink:href="Pictures/5c6c84b5dc724cb0e14b55eb9b3658bf.jpg" xlink:type="simple" xlink:show="embed" xlink:actuate="onLoad"/></draw:frame></text:p>
      <text:p text:style-name="Text_20_body">Der genannte Gegenstand ist entweder garnicht markiert oder der Besitz nicht einwandfrei feststellbar.<text:line-break/>
Der Besitzer soll sich zur Klärung beim Lagerbeauftragten melden um eingetragen zu werden. </text:p>
      <text:p text:style-name="Text_20_body">Sofern der Besitzer festgestellt wurde, wird der Verbleib mit diesem geklärt.<text:line-break/>
Ansonsten wird der Besitz gemäß Raumordnung auf den Verein übergehen und der Gegenstand je nach Entscheidung verwendet oder entsorgt.<text:line-break/>
Die Ausschreibung erfolgt mit Link auf diese Seite auf der Telegram Hauptgruppe, sowie der Mailingliste für Mitglieder.</text:p>
      <text:p text:style-name="Text_20_body"><text:span text:style-name="Strong_20_Emphasis">Eigentümer</text:span> (ermittelt): &lt;Name&gt; <text:line-break/></text:p>
      <text:p text:style-name="Text_20_body"><text:span text:style-name="Strong_20_Emphasis">Ausgeschrieben am</text:span>: &lt;dd.mm.yyyy&gt; <text:line-break/>
<text:span text:style-name="Strong_20_Emphasis">Geplantes Entsorgung am</text:span>: &lt;dd.mm.yyyy&gt;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rn:lagerung:unmarkiert:template</dc:title>
  </office:meta>
</office:document-meta>
</file>