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b3e7f41f6f6e3d7587d266df71bcbb2.jpg"/>
  <manifest:file-entry manifest:media-type="image/jpeg" manifest:full-path="Pictures/a5548212c658dc2a1aebaf8378628bda.jpg"/>
  <manifest:file-entry manifest:media-type="image/jpeg" manifest:full-path="Pictures/d46b07842cca4a475614b2409342bf69.jpg"/>
  <manifest:file-entry manifest:media-type="image/jpeg" manifest:full-path="Pictures/7a504da68dce30c85cb460968b370e73.jpg"/>
  <manifest:file-entry manifest:media-type="image/jpeg" manifest:full-path="Pictures/2b3cc0bfa5b23919ed211b6c75f9e95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:public:elektroinstallation"/><text:bookmark-start text:name="__RefHeading___elektroinstallation_2022_1"/><text:bookmark-start text:name="elektroinstallation_2022"/>Elektroinstallation 2022<text:bookmark-end text:name="__RefHeading___elektroinstallation_2022_1"/><text:bookmark-end text:name="elektroinstallation_2022"/></text:h>
      <text:h text:style-name="Heading_20_1" text:outline-level="1"><text:bookmark-start text:name="__RefHeading___bedientableau_im_labor_2"/><text:bookmark-start text:name="bedientableau_im_labor"/>Bedientableau im Labor<text:bookmark-end text:name="__RefHeading___bedientableau_im_labor_2"/><text:bookmark-end text:name="bedientableau_im_labor"/></text:h>
      <text:p text:style-name="Text_20_body"><draw:frame draw:style-name="mediacenter" draw:name=" Bedientableau  Legend" text:anchor-type="paragraph" draw:z-index="0" svg:width="10.583333333333cm"><draw:text-box><text:p text:style-name="legendcenter"><draw:frame draw:style-name="mediacenter" draw:name=" Bedientableau " text:anchor-type="paragraph" draw:z-index="0" svg:width="10.583333333333cm" svg:height="15.717419148255cm"><draw:image xlink:href="Pictures/cb3e7f41f6f6e3d7587d266df71bcbb2.jpg" xlink:type="simple" xlink:show="embed" xlink:actuate="onLoad"/></draw:frame> Bedientableau </text:p></draw:text-box></draw:fram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Maschinenraum Strom An </text:p>
          </table:table-cell>
          <table:table-cell office:value-type="string" table:style-name="tablecell">
            <text:p text:style-name="tablealignleft"> Maschinenraum Strom Aus </text:p>
          </table:table-cell>
          <table:table-cell office:value-type="string" table:style-name="tablecell">
            <text:p text:style-name="tablealignleft"> Maschinenraum Notaus Melder  </text:p>
          </table:table-cell>
          <table:table-cell office:value-type="string" table:style-name="tablecell">
            <text:p text:style-name="tablealignleft"> Maschinenraum Licht AN/AUS </text:p>
          </table:table-cell>
        </table:table-row>
        <table:table-row>
          <table:table-cell office:value-type="string" table:style-name="tablecell">
            <text:p text:style-name="tablealignleft"> Labor Strom An         </text:p>
          </table:table-cell>
          <table:table-cell office:value-type="string" table:style-name="tablecell">
            <text:p text:style-name="tablealignleft"> Labor Strom Aus         </text:p>
          </table:table-cell>
          <table:table-cell office:value-type="string" table:style-name="tablecell">
            <text:p text:style-name="tablealignleft"> Labor Notaus Melder          </text:p>
          </table:table-cell>
          <table:table-cell office:value-type="string" table:style-name="tablecell">
            <text:p text:style-name="tablealignleft"> Labor Licht AN/AUS         </text:p>
          </table:table-cell>
        </table:table-row>
        <table:table-row>
          <table:table-cell office:value-type="string" table:style-name="tablecell">
            <text:p text:style-name="tablealignleft"> Brücke Strom An        </text:p>
          </table:table-cell>
          <table:table-cell office:value-type="string" table:style-name="tablecell">
            <text:p text:style-name="tablealignleft"> Brücke Strom Aus        </text:p>
          </table:table-cell>
          <table:table-cell office:value-type="string" table:style-name="tablecell">
            <text:p text:style-name="tablealignleft"> Licht Zentral AUS            </text:p>
          </table:table-cell>
          <table:table-cell office:value-type="string" table:style-name="tablecell">
            <text:p text:style-name="tablealignleft"> Brücke Licht AN/AUS        </text:p>
          </table:table-cell>
        </table:table-row>
      </table:table>
      <text:h text:style-name="Heading_20_1" text:outline-level="1"><text:bookmark-start text:name="__RefHeading___unterverteiler_11_3"/><text:bookmark-start text:name="unterverteiler_11"/>Unterverteiler 11<text:bookmark-end text:name="__RefHeading___unterverteiler_11_3"/><text:bookmark-end text:name="unterverteiler_11"/></text:h>
      <text:p text:style-name="Text_20_body"><draw:frame draw:style-name="mediacenter" draw:name=" Unterverteiler 11 Flur  Legend" text:anchor-type="paragraph" draw:z-index="0" svg:width="10.583333333333cm"><draw:text-box><text:p text:style-name="legendcenter"><draw:frame draw:style-name="mediacenter" draw:name=" Unterverteiler 11 Flur " text:anchor-type="paragraph" draw:z-index="1" svg:width="10.583333333333cm" svg:height="18.814814814815cm"><draw:image xlink:href="Pictures/a5548212c658dc2a1aebaf8378628bda.jpg" xlink:type="simple" xlink:show="embed" xlink:actuate="onLoad"/></draw:frame> Unterverteiler 11 Flur </text:p></draw:text-box></draw:frame></text:p>
      <text:list text:style-name="List_20_1" text:continue-numbering="false">
        <text:list-item>
          <text:p text:style-name="List_20_1_Content_First"> F9 → Shelly 3EM eingebunden ins Smarthome</text:p>
        </text:list-item>
        <text:list-item>
          <text:p text:style-name="List_20_1_Content"> F10 → UV11.1 Maschinenraum</text:p>
        </text:list-item>
        <text:list-item>
          <text:p text:style-name="List_20_1_Content"> F11 → UV11.2 Labor</text:p>
        </text:list-item>
        <text:list-item>
          <text:p text:style-name="List_20_1_Content_Last"> F12 → UV11.3 Brücke</text:p>
        </text:list-item>
      </text:list>
      <text:h text:style-name="Heading_20_1" text:outline-level="1"><text:bookmark-start text:name="__RefHeading___unterverteiler_11.1_maschinenraum_4"/><text:bookmark-start text:name="unterverteiler_11.1_maschinenraum"/>Unterverteiler 11.1 Maschinenraum<text:bookmark-end text:name="__RefHeading___unterverteiler_11.1_maschinenraum_4"/><text:bookmark-end text:name="unterverteiler_11.1_maschinenraum"/></text:h>
      <text:p text:style-name="Text_20_body"><draw:frame draw:style-name="mediacenter" draw:name=" Unterverteiler 11.1 Maschinenraum  Legend" text:anchor-type="paragraph" draw:z-index="0" svg:width="10.583333333333cm"><draw:text-box><text:p text:style-name="legendcenter"><draw:frame draw:style-name="mediacenter" draw:name=" Unterverteiler 11.1 Maschinenraum " text:anchor-type="paragraph" draw:z-index="2" svg:width="10.583333333333cm" svg:height="18.814814814815cm"><draw:image xlink:href="Pictures/d46b07842cca4a475614b2409342bf69.jpg" xlink:type="simple" xlink:show="embed" xlink:actuate="onLoad"/></draw:frame> Unterverteiler 11.1 Maschinenraum </text:p></draw:text-box></draw:frame></text:p>
      <text:h text:style-name="Heading_20_1" text:outline-level="1"><text:bookmark-start text:name="__RefHeading___unterverteiler_11.2_labor_5"/><text:bookmark-start text:name="unterverteiler_11.2_labor"/>Unterverteiler 11.2 Labor<text:bookmark-end text:name="__RefHeading___unterverteiler_11.2_labor_5"/><text:bookmark-end text:name="unterverteiler_11.2_labor"/></text:h>
      <text:p text:style-name="Text_20_body"><draw:frame draw:style-name="mediacenter" draw:name=" Unterverteiler 11.2 Labor  Legend" text:anchor-type="paragraph" draw:z-index="0" svg:width="10.583333333333cm"><draw:text-box><text:p text:style-name="legendcenter"><draw:frame draw:style-name="mediacenter" draw:name=" Unterverteiler 11.2 Labor " text:anchor-type="paragraph" draw:z-index="3" svg:width="10.583333333333cm" svg:height="18.814814814815cm"><draw:image xlink:href="Pictures/7a504da68dce30c85cb460968b370e73.jpg" xlink:type="simple" xlink:show="embed" xlink:actuate="onLoad"/></draw:frame> Unterverteiler 11.2 Labor </text:p></draw:text-box></draw:frame></text:p>
      <text:h text:style-name="Heading_20_1" text:outline-level="1"><text:bookmark-start text:name="__RefHeading___unterverteiler_11.3_bruecke_6"/><text:bookmark-start text:name="unterverteiler_11.3_bruecke"/>Unterverteiler 11.3 Brücke<text:bookmark-end text:name="__RefHeading___unterverteiler_11.3_bruecke_6"/><text:bookmark-end text:name="unterverteiler_11.3_bruecke"/></text:h>
      <text:p text:style-name="Text_20_body"><draw:frame draw:style-name="mediacenter" draw:name=" Unterverteiler 11.3  Legend" text:anchor-type="paragraph" draw:z-index="0" svg:width="10.583333333333cm"><draw:text-box><text:p text:style-name="legendcenter"><draw:frame draw:style-name="mediacenter" draw:name=" Unterverteiler 11.3 " text:anchor-type="paragraph" draw:z-index="4" svg:width="10.583333333333cm" svg:height="18.814814814815cm"><draw:image xlink:href="Pictures/2b3cc0bfa5b23919ed211b6c75f9e950.jpg" xlink:type="simple" xlink:show="embed" xlink:actuate="onLoad"/></draw:frame> Unterverteiler 11.3 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t:public:elektroinstallation</dc:title>
  </office:meta>
</office:document-meta>
</file>