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:public:iot:basecon_4btn"/><text:bookmark-start text:name="__RefHeading___basecon_4-tasten_dings_1"/><text:bookmark-start text:name="basecon_4-tasten_dings"/>baseCON 4-Tasten Dings<text:bookmark-end text:name="__RefHeading___basecon_4-tasten_dings_1"/><text:bookmark-end text:name="basecon_4-tasten_ding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t:public:iot:basecon_4btn</dc:title>
  </office:meta>
</office:document-meta>
</file>