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962b32906a5a2415dac59756f3fb779.jpg"/>
  <manifest:file-entry manifest:media-type="image/jpeg" manifest:full-path="Pictures/65a07f755d291281aa8b73d73b8ded23.jpeg"/>
  <manifest:file-entry manifest:media-type="image/jpeg" manifest:full-path="Pictures/1dfcd0f000d2d9e337ae1e417b500f7b.jpg"/>
  <manifest:file-entry manifest:media-type="image/jpeg" manifest:full-path="Pictures/e87cd0d723b71c81312e7589a6f0a2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public:wlan"/><text:bookmark-start text:name="__RefHeading___wlan_1"/><text:bookmark-start text:name="wlan"/>WLAN<text:bookmark-end text:name="__RefHeading___wlan_1"/><text:bookmark-end text:name="wlan"/></text:h>
      <text:p text:style-name="Text_20_body"><text:span text:style-name="Strong_20_Emphasis">Info:</text:span> Diese Seite ist in Arbeit. Wir versuchen sie aktuell zu halten sobald Neuerungen dazu kommen.</text:p>
      <text:h text:style-name="Heading_20_2" text:outline-level="2"><text:bookmark-start text:name="__RefHeading___gaeste_2"/><text:bookmark-start text:name="gaeste"/>Gäste<text:bookmark-end text:name="__RefHeading___gaeste_2"/><text:bookmark-end text:name="gaeste"/></text:h>
      <text:p text:style-name="Text_20_body">Für Gäste bzw. Nicht-Mitglieder steht das WLAN mit der SSID „Freifunk“ zur Verfügung. Diese bekommen (auch nicht ausnahmsweise) keinen Zugriff auf das interne Netzwerk.</text:p>
      <text:h text:style-name="Heading_20_2" text:outline-level="2"><text:bookmark-start text:name="__RefHeading___mitglieder_3"/><text:bookmark-start text:name="mitglieder"/>Mitglieder<text:bookmark-end text:name="__RefHeading___mitglieder_3"/><text:bookmark-end text:name="mitglieder"/></text:h>
      <text:p text:style-name="Text_20_body">Das WLAN mit der SSID „vspace.one“ wird zukünftig nur noch mit den <text:a xlink:type="simple" xlink:href="http://wiki.vspace.one/doku.php?id=it:public:ldap" text:style-name="Internet_20_link" text:visited-style-name="Visited_20_Internet_20_Link">AD Zugangsdaten</text:a> über das WLAN  mit der SSID „vspace.one Members WiFi“ nutzbar sein anstatt dem bisherigen gemeinsamen Passwort (Stichwort WPA2/3 Enterprise).</text:p>
      <text:h text:style-name="Heading_20_3" text:outline-level="3"><text:bookmark-start text:name="__RefHeading___am_laptop_4"/><text:bookmark-start text:name="am_laptop"/>Am Laptop<text:bookmark-end text:name="__RefHeading___am_laptop_4"/><text:bookmark-end text:name="am_laptop"/></text:h>
      <text:p text:style-name="Text_20_body">Das WLAN mit der entsprechend o.g. SSID auswählen und folgende Daten konfigurieren:</text:p>
      <text:p text:style-name="Text_20_body"><draw:frame draw:style-name="media" draw:name="0" text:anchor-type="as-char" draw:z-index="0" svg:width="10.583333333333cm" svg:height="11.597649186257cm"><draw:image xlink:href="Pictures/0962b32906a5a2415dac59756f3fb779.jpg" xlink:type="simple" xlink:show="embed" xlink:actuate="onLoad"/></draw:frame></text:p>
      <text:p text:style-name="Text_20_body">Benutzername und Passwort sind natürlich auf den eigenen Benutzer anzupassen.</text:p>
      <text:h text:style-name="Heading_20_3" text:outline-level="3"><text:bookmark-start text:name="__RefHeading___android_5"/><text:bookmark-start text:name="android"/>Android<text:bookmark-end text:name="__RefHeading___android_5"/><text:bookmark-end text:name="android"/></text:h>
      <text:p text:style-name="Text_20_body">Das WLAN mit der o.g. SSID auswählen und die wie folgt konfigurieren:</text:p>
      <text:p text:style-name="Text_20_body"><draw:frame draw:style-name="media" draw:name="1" text:anchor-type="as-char" draw:z-index="1" svg:width="10.583333333333cm" svg:height="23.518518518519cm"><draw:image xlink:href="Pictures/65a07f755d291281aa8b73d73b8ded23.jpeg" xlink:type="simple" xlink:show="embed" xlink:actuate="onLoad"/></draw:frame></text:p>
      <text:h text:style-name="Heading_20_3" text:outline-level="3"><text:bookmark-start text:name="__RefHeading___ios_6"/><text:bookmark-start text:name="ios"/>iOS<text:bookmark-end text:name="__RefHeading___ios_6"/><text:bookmark-end text:name="ios"/></text:h>
      <text:p text:style-name="Text_20_body">Das WLAN mit der o.g. SSID auswählen und die folgenden Daten eingeben:</text:p>
      <text:p text:style-name="Text_20_body"><draw:frame draw:style-name="media" draw:name="2" text:anchor-type="as-char" draw:z-index="2" svg:width="10.583333333333cm" svg:height="22.960451977401cm"><draw:image xlink:href="Pictures/1dfcd0f000d2d9e337ae1e417b500f7b.jpg" xlink:type="simple" xlink:show="embed" xlink:actuate="onLoad"/></draw:frame></text:p>
      <text:p text:style-name="Text_20_body">Anschließend noch dem Zertifikat der Domäne vertrauen:</text:p>
      <text:p text:style-name="Text_20_body"><draw:frame draw:style-name="media" draw:name="3" text:anchor-type="as-char" draw:z-index="3" svg:width="10.583333333333cm" svg:height="22.960451977401cm"><draw:image xlink:href="Pictures/e87cd0d723b71c81312e7589a6f0a21c.jpg" xlink:type="simple" xlink:show="embed" xlink:actuate="onLoad"/></draw:frame></text:p>
      <text:h text:style-name="Heading_20_2" text:outline-level="2"><text:bookmark-start text:name="__RefHeading___iot_7"/><text:bookmark-start text:name="iot"/>IoT<text:bookmark-end text:name="__RefHeading___iot_7"/><text:bookmark-end text:name="iot"/></text:h>
      <text:p text:style-name="Text_20_body"><text:span text:style-name="Emphasis">WIP</text:span>
Dieses Netzwerk mit der SSID „vspace.one IoT“ ist für IoT Geräte gedacht (offensichtlich).</text:p>
      <text:p text:style-name="Text_20_body">Generell werden wir hier keine Internetanbindung ermöglichen. Sinnvolle Ausnahmen sind allerdings in Absprache mit der SpaceIT möglich und freischaltbar.</text:p>
      <text:p text:style-name="Text_20_body">Zentrale IoT Server (z.B. MQTT, Home Assistant etc.) werden aus diesem Netzwerk erreichbar se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t:public:wlan</dc:title>
  </office:meta>
</office:document-meta>
</file>