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d3a22f007453f83c118ecf95b549350.jpg"/>
  <manifest:file-entry manifest:media-type="image/png" manifest:full-path="Pictures/b827d707d1139c5edc7bb2e2a3ffcea5.png"/>
  <manifest:file-entry manifest:media-type="image/png" manifest:full-path="Pictures/ecb0a1c66dc34fc8a190cad2c7293f2b.png"/>
  <manifest:file-entry manifest:media-type="image/jpeg" manifest:full-path="Pictures/05f6eadcc8363e386f02960249be2d08.jpg"/>
  <manifest:file-entry manifest:media-type="image/jpeg" manifest:full-path="Pictures/d1afa7653091aa81c7b3bfe710d51e7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7.9375cm"><draw:image xlink:href="Pictures/4d3a22f007453f83c118ecf95b549350.jpg" xlink:type="simple" xlink:show="embed" xlink:actuate="onLoad"/></draw:frame></text:p>
      <text:h text:style-name="Heading_20_1" text:outline-level="1"><text:bookmark text:name="projekte:2017:hartke410box"/><text:bookmark-start text:name="__RefHeading___reversing_a_hartke_410_box_1"/><text:bookmark-start text:name="reversing_a_hartke_410_box"/>Reversing a Hartke 410 Box<text:bookmark-end text:name="__RefHeading___reversing_a_hartke_410_box_1"/><text:bookmark-end text:name="reversing_a_hartke_410_box"/></text:h>
      <text:p text:style-name="Text_20_body">Contact: <text:a xlink:type="simple" xlink:href="http://wiki.vspace.one/doku.php?id=user:nopx" text:style-name="Internet_20_link" text:visited-style-name="Visited_20_Internet_20_Link">nopx</text:a></text:p>
      <text:p text:style-name="Text_20_body">Projectstatus: <draw:a xlink:type="simple" xlink:href="http://wiki.vspace.one/doku.php?id=projekte:projektstatus"><draw:frame draw:style-name="media" draw:name="1" text:anchor-type="as-char" draw:z-index="1" svg:width="1.3229166666667cm" svg:height="0.49512670565302cm"><draw:image xlink:href="Pictures/b827d707d1139c5edc7bb2e2a3ffcea5.png" xlink:type="simple" xlink:show="embed" xlink:actuate="onLoad"/></draw:frame></draw:a></text:p>
      <text:h text:style-name="Heading_20_2" text:outline-level="2"><text:bookmark-start text:name="__RefHeading___summary_2"/><text:bookmark-start text:name="summary"/>Summary<text:bookmark-end text:name="__RefHeading___summary_2"/><text:bookmark-end text:name="summary"/></text:h>
      <text:p text:style-name="Text_20_body">An meiner Hartke 410 Box ist ein Speaker kaputt gegangen, daher musste ich sie sowieso aufmachen. Bei der Gelegenheit habe ich mir die Schaltung und die Verdrahtung angesehen und wollte euch das natürlich nicht vorenthalten. </text:p>
      <text:h text:style-name="Heading_20_2" text:outline-level="2"><text:bookmark-start text:name="__RefHeading___schematic_3"/><text:bookmark-start text:name="schematic"/>Schematic<text:bookmark-end text:name="__RefHeading___schematic_3"/><text:bookmark-end text:name="schematic"/></text:h>
      <text:p text:style-name="Text_20_body"><draw:frame draw:style-name="media" draw:name="2" text:anchor-type="as-char" draw:z-index="2" svg:width="21.166666666667cm" style:rel-width="100%" svg:height="17.539407086045cm" style:rel-height="scale"><draw:image xlink:href="Pictures/ecb0a1c66dc34fc8a190cad2c7293f2b.png" xlink:type="simple" xlink:show="embed" xlink:actuate="onLoad"/></draw:frame></text:p>
      <text:h text:style-name="Heading_20_2" text:outline-level="2"><text:bookmark-start text:name="__RefHeading___fotos_4"/><text:bookmark-start text:name="fotos"/>Fotos<text:bookmark-end text:name="__RefHeading___fotos_4"/><text:bookmark-end text:name="fotos"/></text:h>
      <text:p text:style-name="Text_20_body"><draw:frame draw:style-name="media" draw:name="3" text:anchor-type="as-char" draw:z-index="3" svg:width="10.583333333333cm" svg:height="7.9375cm"><draw:image xlink:href="Pictures/05f6eadcc8363e386f02960249be2d08.jpg" xlink:type="simple" xlink:show="embed" xlink:actuate="onLoad"/></draw:frame>
<draw:frame draw:style-name="media" draw:name="4" text:anchor-type="as-char" draw:z-index="4" svg:width="10.583333333333cm" svg:height="7.9375cm"><draw:image xlink:href="Pictures/4d3a22f007453f83c118ecf95b549350.jpg" xlink:type="simple" xlink:show="embed" xlink:actuate="onLoad"/></draw:frame>
<draw:frame draw:style-name="media" draw:name="5" text:anchor-type="as-char" draw:z-index="5" svg:width="10.583333333333cm" svg:height="7.9375cm"><draw:image xlink:href="Pictures/d1afa7653091aa81c7b3bfe710d51e70.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17:hartke410box</dc:title>
  </office:meta>
</office:document-meta>
</file>