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c409f3ae1be9b20cc45960b4a9f367.jpeg"/>
  <manifest:file-entry manifest:media-type="image/png" manifest:full-path="Pictures/b827d707d1139c5edc7bb2e2a3ffcea5.png"/>
  <manifest:file-entry manifest:media-type="image/jpeg" manifest:full-path="Pictures/ce3f44a712924b2771097f55e3ebea34.jpg"/>
  <manifest:file-entry manifest:media-type="image/jpeg" manifest:full-path="Pictures/940a86b5d923db381da2c0d9857ceca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Planeten Legend" text:anchor-type="as-char" draw:z-index="0" svg:width="10.583333333333cm"><draw:text-box><text:p text:style-name="legendcenter"><draw:frame draw:style-name="media" draw:name="Planeten" text:anchor-type="as-char" draw:z-index="0" svg:width="10.583333333333cm" svg:height="7.9375cm"><draw:image xlink:href="Pictures/64c409f3ae1be9b20cc45960b4a9f367.jpeg" xlink:type="simple" xlink:show="embed" xlink:actuate="onLoad"/></draw:frame>Planeten</text:p></draw:text-box></draw:frame></text:p>
      <text:h text:style-name="Heading_20_1" text:outline-level="1"><text:bookmark text:name="projekte:2018:blackout"/><text:bookmark-start text:name="__RefHeading___blackout_1"/><text:bookmark-start text:name="blackout"/>Blackout<text:bookmark-end text:name="__RefHeading___blackout_1"/><text:bookmark-end text:name="blackout"/></text:h>
      <text:p text:style-name="Text_20_body">Contact: <text:a xlink:type="simple" xlink:href="http://wiki.vspace.one/doku.php?id=user:nopx" text:style-name="Internet_20_link" text:visited-style-name="Visited_20_Internet_20_Link">nopx</text:a>,<text:a xlink:type="simple" xlink:href="http://wiki.vspace.one/doku.php?id=user:djesionek" text:style-name="Internet_20_link" text:visited-style-name="Visited_20_Internet_20_Link">djesionek</text:a>,<text:a xlink:type="simple" xlink:href="http://wiki.vspace.one/doku.php?id=user:tim" text:style-name="Internet_20_link" text:visited-style-name="Visited_20_Internet_20_Link">Tim</text:a> und weitere…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phase_i_-_streichen_2"/><text:bookmark-start text:name="phase_i_-_streichen"/>Phase I - Streichen ✓<text:bookmark-end text:name="__RefHeading___phase_i_-_streichen_2"/><text:bookmark-end text:name="phase_i_-_streichen"/></text:h>
      <text:list text:style-name="List_20_1" text:continue-numbering="false">
        <text:list-item>
          <text:p text:style-name="LastListParagraph_List_20_1_Content_First"> Decke streichen</text:p>
        </text:list-item>
      </text:list>
      <text:p text:style-name="Text_20_body"><draw:frame draw:style-name="mediacenter" draw:name="Streichen Legend" text:anchor-type="paragraph" draw:z-index="0" svg:width="10.583333333333cm"><draw:text-box><text:p text:style-name="legendcenter"><draw:frame draw:style-name="mediacenter" draw:name="Streichen" text:anchor-type="paragraph" draw:z-index="2" svg:width="10.583333333333cm" svg:height="5.953125cm"><draw:image xlink:href="Pictures/ce3f44a712924b2771097f55e3ebea34.jpg" xlink:type="simple" xlink:show="embed" xlink:actuate="onLoad"/></draw:frame>Streichen</text:p></draw:text-box></draw:frame></text:p>
      <text:h text:style-name="Heading_20_2" text:outline-level="2"><text:bookmark-start text:name="__RefHeading___phase_ii_-_planeten_3"/><text:bookmark-start text:name="phase_ii_-_planeten"/>Phase II - Planeten ✓<text:bookmark-end text:name="__RefHeading___phase_ii_-_planeten_3"/><text:bookmark-end text:name="phase_ii_-_planeten"/></text:h>
      <text:list text:style-name="List_20_1" text:continue-numbering="false">
        <text:list-item>
          <text:p text:style-name="List_20_1_Content_First"> UV Lampen anbringen und verdrahten</text:p>
        </text:list-item>
        <text:list-item>
          <text:p text:style-name="List_20_1_Content"> Planeten holen</text:p>
        </text:list-item>
        <text:list-item>
          <text:p text:style-name="List_20_1_Content"> Farbe kaufen</text:p>
        </text:list-item>
        <text:list-item>
          <text:p text:style-name="List_20_1_Content"> „Schnur“ kaufen</text:p>
        </text:list-item>
        <text:list-item>
          <text:p text:style-name="List_20_1_Content_Last"> Planeten anmalen und anbringen</text:p>
        </text:list-item>
      </text:list>
      <text:p text:style-name="Text_20_body"><draw:frame draw:style-name="mediacenter" draw:name="Planeten Legend" text:anchor-type="paragraph" draw:z-index="0" svg:width="10.583333333333cm"><draw:text-box><text:p text:style-name="legendcenter"><draw:frame draw:style-name="mediacenter" draw:name="Planeten" text:anchor-type="paragraph" draw:z-index="3" svg:width="10.583333333333cm" svg:height="7.9375cm"><draw:image xlink:href="Pictures/64c409f3ae1be9b20cc45960b4a9f367.jpeg" xlink:type="simple" xlink:show="embed" xlink:actuate="onLoad"/></draw:frame>Planeten</text:p></draw:text-box></draw:frame></text:p>
      <text:h text:style-name="Heading_20_2" text:outline-level="2"><text:bookmark-start text:name="__RefHeading___phase_iii_-_reflektoren_4"/><text:bookmark-start text:name="phase_iii_-_reflektoren"/>Phase III - Reflektoren<text:bookmark-end text:name="__RefHeading___phase_iii_-_reflektoren_4"/><text:bookmark-end text:name="phase_iii_-_reflektoren"/></text:h>
      <text:p text:style-name="Text_20_body"><draw:frame draw:style-name="mediacenter" draw:name="Planung Legend" text:anchor-type="paragraph" draw:z-index="0" svg:width="10.583333333333cm"><draw:text-box><text:p text:style-name="legendcenter"><draw:frame draw:style-name="mediacenter" draw:name="Planung" text:anchor-type="paragraph" draw:z-index="4" svg:width="10.583333333333cm" svg:height="6.7551432291667cm"><draw:image xlink:href="Pictures/940a86b5d923db381da2c0d9857ceca6.jpg" xlink:type="simple" xlink:show="embed" xlink:actuate="onLoad"/></draw:frame>Planung</text:p></draw:text-box></draw:frame></text:p>
      <text:h text:style-name="Heading_20_3" text:outline-level="3"><text:bookmark-start text:name="__RefHeading___was_wir_brauchen_5"/><text:bookmark-start text:name="was_wir_brauchen"/>Was wir brauchen<text:bookmark-end text:name="__RefHeading___was_wir_brauchen_5"/><text:bookmark-end text:name="was_wir_brauchen"/></text:h>
      <text:list text:style-name="List_20_1" text:continue-numbering="false">
        <text:list-item>
          <text:p text:style-name="List_20_1_Content_First"> evtl Pinsel</text:p>
        </text:list-item>
        <text:list-item>
          <text:p text:style-name="List_20_1_Content"> Unterlage (Zeitung)</text:p>
        </text:list-item>
        <text:list-item>
          <text:p text:style-name="List_20_1_Content"> Bohrer (evtl was größeres für die Decke/Betonwände?!)</text:p>
        </text:list-item>
        <text:list-item>
          <text:p text:style-name="List_20_1_Content"> Dübel, Schrauben</text:p>
        </text:list-item>
        <text:list-item>
          <text:p text:style-name="List_20_1_Content"> Lüsterklemmen, Schalter, Kabelführung</text:p>
        </text:list-item>
        <text:list-item>
          <text:p text:style-name="List_20_1_Content"> Wasserwagge!</text:p>
        </text:list-item>
        <text:list-item>
          <text:p text:style-name="List_20_1_Content"> Meterstab</text:p>
        </text:list-item>
        <text:list-item/>
      </text:list>
      <text:h text:style-name="Heading_20_3" text:outline-level="3"><text:bookmark-start text:name="__RefHeading___termin_6"/><text:bookmark-start text:name="termin"/>Termin<text:bookmark-end text:name="__RefHeading___termin_6"/><text:bookmark-end text:name="termin"/></text:h>
      <text:p text:style-name="Text_20_body">17. Nov bis 18.Nov ab 10 Uhr</text:p>
      <text:h text:style-name="Heading_20_2" text:outline-level="2"><text:bookmark-start text:name="__RefHeading___telegram_gruppe_7"/><text:bookmark-start text:name="telegram_gruppe"/>Telegram Gruppe<text:bookmark-end text:name="__RefHeading___telegram_gruppe_7"/><text:bookmark-end text:name="telegram_grup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blackout</dc:title>
  </office:meta>
</office:document-meta>
</file>