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6e567fc5b4f2ce6d8a76e34911362ef.jpg"/>
  <manifest:file-entry manifest:media-type="image/png" manifest:full-path="Pictures/b827d707d1139c5edc7bb2e2a3ffcea5.png"/>
  <manifest:file-entry manifest:media-type="image/jpeg" manifest:full-path="Pictures/c3d9ac19ca052345c96c34ac1615a546.jpg"/>
  <manifest:file-entry manifest:media-type="image/jpeg" manifest:full-path="Pictures/e4ff49973d03557ff548e7b45f998b7b.jpg"/>
  <manifest:file-entry manifest:media-type="image/jpeg" manifest:full-path="Pictures/b8b0d93e046976da8f60941a462a220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vg:height="5.953125cm"><draw:image xlink:href="Pictures/86e567fc5b4f2ce6d8a76e34911362ef.jpg" xlink:type="simple" xlink:show="embed" xlink:actuate="onLoad"/></draw:frame></text:p>
      <text:h text:style-name="Heading_20_1" text:outline-level="1"><text:bookmark text:name="projekte:2018:makethingsawesome_logo"/><text:bookmark-start text:name="__RefHeading___make_things_awesome_lichtelement_1"/><text:bookmark-start text:name="make_things_awesome_lichtelement"/>Make Things Awesome Lichtelement<text:bookmark-end text:name="__RefHeading___make_things_awesome_lichtelement_1"/><text:bookmark-end text:name="make_things_awesome_lichtelement"/></text:h>
      <text:p text:style-name="Text_20_body">Contact: <text:a xlink:type="simple" xlink:href="http://wiki.vspace.one/doku.php?id=user:michael" text:style-name="Internet_20_link" text:visited-style-name="Visited_20_Internet_20_Link">michael</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b827d707d1139c5edc7bb2e2a3ffcea5.png" xlink:type="simple" xlink:show="embed" xlink:actuate="onLoad"/></draw:frame></draw: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Die Schrift wurde in ein Rest 40 x 40 x 1,5cm Siebdruckplatte gefräst.<text:line-break/>
Damit das A und das O auch ihre inneren Elemente behalten, wurden diese Elemente im Grafikprogramm mit dem Hauptelement verbunden.</text:p>
      <text:p text:style-name="Text_20_body">Die Abstandshalter und Trenner der Schriftbereiche wurden aus einem Rest 3mm MDF gefräst.
Dies ist auch der Grund, dass die Schrift Spiegelverkehrt gefräst wurde.
Somit konnte ich die Schrift und die Nuten für die Abstandhalter in einem Durchgang fräsen.</text:p>
      <text:p text:style-name="Text_20_body">Im innern stecken wieder WS2812-LEDs, welche über einen Wemos D1 Mini angesteuert werden.
Dafür habe ich eine kleine Platine gefräst, welche den Wemos D1, einen 4-fach Logiclevel Converter sowie drei Konnektoren aufnimmt.</text:p>
      <text:p text:style-name="Text_20_body">Hier ein paar Bilder zum Lichtelement:<text:line-break/>
<draw:frame draw:style-name="media" draw:name="2" text:anchor-type="as-char" draw:z-index="2" svg:width="5.2916666666667cm" svg:height="3.96875cm"><draw:image xlink:href="Pictures/c3d9ac19ca052345c96c34ac1615a546.jpg" xlink:type="simple" xlink:show="embed" xlink:actuate="onLoad"/></draw:frame>
<draw:frame draw:style-name="media" draw:name="3" text:anchor-type="as-char" draw:z-index="3" svg:width="5.2916666666667cm" svg:height="3.96875cm"><draw:image xlink:href="Pictures/e4ff49973d03557ff548e7b45f998b7b.jpg" xlink:type="simple" xlink:show="embed" xlink:actuate="onLoad"/></draw:frame>
<draw:frame draw:style-name="media" draw:name="4" text:anchor-type="as-char" draw:z-index="4" svg:width="5.2916666666667cm" svg:height="3.96875cm"><draw:image xlink:href="Pictures/b8b0d93e046976da8f60941a462a2201.jpg" xlink:type="simple" xlink:show="embed" xlink:actuate="onLoad"/></draw:frame>
<draw:frame draw:style-name="media" draw:name="5" text:anchor-type="as-char" draw:z-index="5" svg:width="5.2916666666667cm" svg:height="3.96875cm"><draw:image xlink:href="Pictures/86e567fc5b4f2ce6d8a76e34911362ef.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8:makethingsawesome_logo</dc:title>
  </office:meta>
</office:document-meta>
</file>