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c6d7a08924d3811d9c91aa9f8c134c.png"/>
  <manifest:file-entry manifest:media-type="image/png" manifest:full-path="Pictures/b827d707d1139c5edc7bb2e2a3ffce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1605086372361cm"><draw:image xlink:href="Pictures/d4c6d7a08924d3811d9c91aa9f8c134c.png" xlink:type="simple" xlink:show="embed" xlink:actuate="onLoad"/></draw:frame></text:p>
      <text:h text:style-name="Heading_20_1" text:outline-level="1"><text:bookmark text:name="projekte:2018:streckemessen"/><text:bookmark-start text:name="__RefHeading___streckemessen.de_1"/><text:bookmark-start text:name="streckemessen.de"/>Streckemessen.de<text:bookmark-end text:name="__RefHeading___streckemessen.de_1"/><text:bookmark-end text:name="streckemessen.de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p text:style-name="Text_20_body">Please find it here: <text:a xlink:type="simple" xlink:href="https://streckemessen.de/" text:style-name="Internet_20_link" text:visited-style-name="Visited_20_Internet_20_Link">https://streckemessen.de/</text:a></text:p>
      <text:p text:style-name="Text_20_body">Please find the sourcecode here: <text:a xlink:type="simple" xlink:href="https://github.com/noppelmax/streckemessen.de" text:style-name="Internet_20_link" text:visited-style-name="Visited_20_Internet_20_Link">https://github.com/noppelmax/streckemessen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8:streckemessen</dc:title>
  </office:meta>
</office:document-meta>
</file>