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0e3f27757e7135100f482f9b015120c.jpg"/>
  <manifest:file-entry manifest:media-type="image/png" manifest:full-path="Pictures/b827d707d1139c5edc7bb2e2a3ffcea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10.583333333333cm" svg:height="7.9375cm"><draw:image xlink:href="Pictures/a0e3f27757e7135100f482f9b015120c.jpg" xlink:type="simple" xlink:show="embed" xlink:actuate="onLoad"/></draw:frame></text:p>
      <text:h text:style-name="Heading_20_1" text:outline-level="1"><text:bookmark text:name="projekte:2018:xcarve"/><text:bookmark-start text:name="__RefHeading___x-carve_cnc_fraese_1"/><text:bookmark-start text:name="x-carve_cnc_fraese"/>X-Carve CNC Fräse<text:bookmark-end text:name="__RefHeading___x-carve_cnc_fraese_1"/><text:bookmark-end text:name="x-carve_cnc_fraese"/></text:h>
      <text:h text:style-name="Heading_20_2" text:outline-level="2"><text:bookmark-start text:name="__RefHeading___besitzer_2"/><text:bookmark-start text:name="besitzer"/>Besitzer<text:bookmark-end text:name="__RefHeading___besitzer_2"/><text:bookmark-end text:name="besitzer"/></text:h>
      <text:p text:style-name="Text_20_body">Contact: <text:a xlink:type="simple" xlink:href="http://wiki.vspace.one/doku.php?id=user:michael" text:style-name="Internet_20_link" text:visited-style-name="Visited_20_Internet_20_Link">michael</text:a></text:p>
      <text:p text:style-name="Text_20_body">Projectstatus: <draw:a xlink:type="simple" xlink:href="http://wiki.vspace.one/doku.php?id=projekte:projektstatus"><draw:frame draw:style-name="media" draw:name="1" text:anchor-type="as-char" draw:z-index="1" svg:width="1.3229166666667cm" svg:height="0.49512670565302cm"><draw:image xlink:href="Pictures/b827d707d1139c5edc7bb2e2a3ffcea5.png" xlink:type="simple" xlink:show="embed" xlink:actuate="onLoad"/></draw:frame></draw:a></text:p>
      <text:h text:style-name="Heading_20_2" text:outline-level="2"><text:bookmark-start text:name="__RefHeading___ziel_3"/><text:bookmark-start text:name="ziel"/>Ziel<text:bookmark-end text:name="__RefHeading___ziel_3"/><text:bookmark-end text:name="ziel"/></text:h>
      <text:p text:style-name="Text_20_body">Ziel des Projekts ist, die X-Carve CNC Fräse für die Räume und Mitglieder des vspace.one bereitzustellen.
Dies beinhaltet folgende Tätigkeiten:</text:p>
      <text:list text:style-name="Numbering_20_1" text:continue-numbering="false">
        <text:list-item>
          <text:p text:style-name="Numbering_20_1_Content_First"> Bau eines Tisch, auf dem die Fräse später Platz findet</text:p>
        </text:list-item>
        <text:list-item>
          <text:p text:style-name="Numbering_20_1_Content"> Aufbau und Einrichtung der Fräse selbst</text:p>
        </text:list-item>
        <text:list-item>
          <text:p text:style-name="Numbering_20_1_Content"> Bau einer Absaug-Vorrichtung</text:p>
        </text:list-item>
        <text:list-item>
          <text:p text:style-name="Numbering_20_1_Content_Last"> Einweisung für das Arbeiten mit der Fräse</text:p>
        </text:list-item>
      </text:list>
      <text:h text:style-name="Heading_20_2" text:outline-level="2"><text:bookmark-start text:name="__RefHeading___status_4"/><text:bookmark-start text:name="status"/>Status<text:bookmark-end text:name="__RefHeading___status_4"/><text:bookmark-end text:name="status"/></text:h>
      <text:list text:style-name="List_20_1" text:continue-numbering="false">
        <text:list-item>
          <text:p text:style-name="List_20_1_Content_First"> Der Tisch ist gebaut. Bilder gibt's hier → <text:a xlink:type="simple" xlink:href="http://wiki.vspace.one/doku.php?id=projekte:xcarve_tisch" text:style-name="Internet_20_link" text:visited-style-name="Visited_20_Internet_20_Link">Der Tisch</text:a><text:line-break/></text:p>
        </text:list-item>
        <text:list-item>
          <text:p text:style-name="List_20_1_Content"> Die Fräse ist aufgebaut und eingerichtet.  Bilder &amp; Infos gibt's hier → <text:a xlink:type="simple" xlink:href="http://wiki.vspace.one/doku.php?id=projekte:xcarve_fraese" text:style-name="Internet_20_link" text:visited-style-name="Visited_20_Internet_20_Link">Die Fräse</text:a><text:line-break/></text:p>
        </text:list-item>
        <text:list-item>
          <text:p text:style-name="List_20_1_Content"> Die Staub-Absaugung ist gefräst und einsatzbereit. Bilder gibt's hier → <text:a xlink:type="simple" xlink:href="http://wiki.vspace.one/doku.php?id=projekte:xcarve_absaugung" text:style-name="Internet_20_link" text:visited-style-name="Visited_20_Internet_20_Link">Die Absaugung</text:a><text:line-break/></text:p>
        </text:list-item>
        <text:list-item>
          <text:p text:style-name="List_20_1_Content"> Webinterface: <text:a xlink:type="simple" xlink:href="http://cnc.vspace" text:style-name="Internet_20_link" text:visited-style-name="Visited_20_Internet_20_Link">http://cnc.vspace</text:a></text:p>
        </text:list-item>
        <text:list-item>
          <text:p text:style-name="List_20_1_Content_Last"> Platinen fräsen <text:a xlink:type="simple" xlink:href="http://wiki.vspace.one/doku.php?id=projekte:platinenfraesen" text:style-name="Internet_20_link" text:visited-style-name="Visited_20_Internet_20_Link">Platine</text:a><text:line-break/></text:p>
        </text:list-item>
      </text:list>
      <text:h text:style-name="Heading_20_2" text:outline-level="2"><text:bookmark-start text:name="__RefHeading___links_5"/><text:bookmark-start text:name="links"/>Links<text:bookmark-end text:name="__RefHeading___links_5"/><text:bookmark-end text:name="links"/></text:h>
      <text:p text:style-name="Text_20_body"><text:a xlink:type="simple" xlink:href="https://www.inventables.com/technologies/x-carve" text:style-name="Internet_20_link" text:visited-style-name="Visited_20_Internet_20_Link">X-Carve</text:a><text:line-break/>
<text:a xlink:type="simple" xlink:href="http://x-carve-instructions.inventables.com/750mm/" text:style-name="Internet_20_link" text:visited-style-name="Visited_20_Internet_20_Link">Aufbauanleitung</text:a><text:line-break/>
<text:a xlink:type="simple" xlink:href="http://easel.inventables.com" text:style-name="Internet_20_link" text:visited-style-name="Visited_20_Internet_20_Link">Easel - Webtool für die X-Carve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rojekte:2018:xcarve</dc:title>
  </office:meta>
</office:document-meta>
</file>