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64226c5e1e0c56462bf85ea7678f2c4.jpg"/>
  <manifest:file-entry manifest:media-type="image/png" manifest:full-path="Pictures/b827d707d1139c5edc7bb2e2a3ffcea5.png"/>
  <manifest:file-entry manifest:media-type="image/jpeg" manifest:full-path="Pictures/3913a9ca277e2b3d9eec8ad7526d2a99.jpg"/>
  <manifest:file-entry manifest:media-type="image/jpeg" manifest:full-path="Pictures/2ac83573abf1ecc9e26cb1a217b17cd2.jpg"/>
  <manifest:file-entry manifest:media-type="image/jpeg" manifest:full-path="Pictures/a33d48b3099a554f944cce36825e88af.jpg"/>
  <manifest:file-entry manifest:media-type="image/jpeg" manifest:full-path="Pictures/0c26f48feab71b5b2ac924a646b813e0.jpg"/>
  <manifest:file-entry manifest:media-type="image/jpeg" manifest:full-path="Pictures/ed44d79a1f7fa78b3e2385986a568325.jpg"/>
  <manifest:file-entry manifest:media-type="image/jpeg" manifest:full-path="Pictures/5ed753c77467e9b4010b0b418d26f317.jpg"/>
  <manifest:file-entry manifest:media-type="image/jpeg" manifest:full-path="Pictures/1167426895825276cbc12dbe05f121fc.jpg"/>
  <manifest:file-entry manifest:media-type="image/jpeg" manifest:full-path="Pictures/791be8fbf39da8f73ebeedb6bd239ca3.jpg"/>
  <manifest:file-entry manifest:media-type="image/jpeg" manifest:full-path="Pictures/e91055f947cf9ccb5dce6c2a4eb1d328.jpg"/>
  <manifest:file-entry manifest:media-type="image/jpeg" manifest:full-path="Pictures/4328c59c385b54dc178ed77b1e1d7bec.jpg"/>
  <manifest:file-entry manifest:media-type="image/jpeg" manifest:full-path="Pictures/2849809c9e4640f4d77069cb903dcbc1.jpg"/>
  <manifest:file-entry manifest:media-type="image/jpeg" manifest:full-path="Pictures/c66920d9392892e0159518161fcb338b.jpg"/>
  <manifest:file-entry manifest:media-type="image/jpeg" manifest:full-path="Pictures/7704a50d23f996bd1256d2b5295ab7f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5.2916666666667cm" svg:height="7.0555555555556cm"><draw:image xlink:href="Pictures/e64226c5e1e0c56462bf85ea7678f2c4.jpg" xlink:type="simple" xlink:show="embed" xlink:actuate="onLoad"/></draw:frame></text:p>
      <text:h text:style-name="Heading_20_1" text:outline-level="1"><text:bookmark text:name="projekte:2018:xcarve_absaugung"/><text:bookmark-start text:name="__RefHeading___die_absaugung_1"/><text:bookmark-start text:name="die_absaugung"/>Die Absaugung<text:bookmark-end text:name="__RefHeading___die_absaugung_1"/><text:bookmark-end text:name="die_absaugung"/></text:h>
      <text:p text:style-name="Text_20_body">Contact: <text:a xlink:type="simple" xlink:href="http://wiki.vspace.one/doku.php?id=user:michael" text:style-name="Internet_20_link" text:visited-style-name="Visited_20_Internet_20_Link">michael</text:a></text:p>
      <text:p text:style-name="Text_20_body">Projectstatus: <draw:a xlink:type="simple" xlink:href="http://wiki.vspace.one/doku.php?id=projekte:projektstatus"><draw:frame draw:style-name="media" draw:name="1" text:anchor-type="as-char" draw:z-index="1" svg:width="1.3229166666667cm" svg:height="0.49512670565302cm"><draw:image xlink:href="Pictures/b827d707d1139c5edc7bb2e2a3ffcea5.png" xlink:type="simple" xlink:show="embed" xlink:actuate="onLoad"/></draw:frame></draw:a></text:p>
      <text:h text:style-name="Heading_20_2" text:outline-level="2"><text:bookmark-start text:name="__RefHeading___beschreibung_2"/><text:bookmark-start text:name="beschreibung"/>Beschreibung<text:bookmark-end text:name="__RefHeading___beschreibung_2"/><text:bookmark-end text:name="beschreibung"/></text:h>
      <text:p text:style-name="Text_20_body">Für die Absaugung habe ich mich von bestehenden Lösungen inspirieren lassen.<text:line-break/>
Z.B. vom <text:a xlink:type="simple" xlink:href="https://www.suckitdustboot.com" text:style-name="Internet_20_link" text:visited-style-name="Visited_20_Internet_20_Link">suckitdustboot</text:a><text:line-break/>
und von aktuellen Diskussionen im <text:a xlink:type="simple" xlink:href="https://discuss.inventables.com/search?q=dust%20boot" text:style-name="Internet_20_link" text:visited-style-name="Visited_20_Internet_20_Link">Inventables Forum</text:a></text:p>
      <text:p text:style-name="Text_20_body">Ich habe mich dann für eine Absaugung aus Plexigals und Borsten entschieden.<text:line-break/></text:p>
      <text:p text:style-name="Text_20_body">Fräsparameter:</text:p>
      <text:list text:style-name="List_20_1" text:continue-numbering="false">
        <text:list-item>
          <text:p text:style-name="List_20_1_Content_First"> <text:span text:style-name="Strong_20_Emphasis">Fräser:</text:span> 1/8„ eine Schneide</text:p>
        </text:list-item>
        <text:list-item>
          <text:p text:style-name="List_20_1_Content"> <text:span text:style-name="Strong_20_Emphasis">Schnitttiefe:</text:span> 0.1-0.2mm pro Durchgang</text:p>
        </text:list-item>
        <text:list-item>
          <text:p text:style-name="List_20_1_Content_Last"> <text:span text:style-name="Strong_20_Emphasis">Vorschub:</text:span> 1500-2000mm/min</text:p>
        </text:list-item>
      </text:list>
      <text:list text:style-name="List_20_1" text:continue-numbering="false">
        <text:list-item>
          <text:p text:style-name="List_20_1_Content_First"> <text:span text:style-name="Strong_20_Emphasis">Fräser:</text:span> 1/16“ eine Schneide</text:p>
        </text:list-item>
        <text:list-item>
          <text:p text:style-name="List_20_1_Content"> <text:span text:style-name="Strong_20_Emphasis">Schnitttiefe:</text:span> 0.1-0.2mm pro Durchgang</text:p>
        </text:list-item>
        <text:list-item>
          <text:p text:style-name="List_20_1_Content_Last"> <text:span text:style-name="Strong_20_Emphasis">Vorschub:</text:span> 600-800mm/min</text:p>
        </text:list-item>
      </text:list>
      <text:p text:style-name="Text_20_body">Hier ein paar Bilder zur Herstellung:<text:line-break/>
<draw:frame draw:style-name="media" draw:name="2" text:anchor-type="as-char" draw:z-index="2" svg:width="5.2916666666667cm" svg:height="3.96875cm"><draw:image xlink:href="Pictures/3913a9ca277e2b3d9eec8ad7526d2a99.jpg" xlink:type="simple" xlink:show="embed" xlink:actuate="onLoad"/></draw:frame>
<draw:frame draw:style-name="media" draw:name="3" text:anchor-type="as-char" draw:z-index="3" svg:width="5.2916666666667cm" svg:height="3.96875cm"><draw:image xlink:href="Pictures/2ac83573abf1ecc9e26cb1a217b17cd2.jpg" xlink:type="simple" xlink:show="embed" xlink:actuate="onLoad"/></draw:frame>
<draw:frame draw:style-name="media" draw:name="4" text:anchor-type="as-char" draw:z-index="4" svg:width="5.2916666666667cm" svg:height="7.0555555555556cm"><draw:image xlink:href="Pictures/a33d48b3099a554f944cce36825e88af.jpg" xlink:type="simple" xlink:show="embed" xlink:actuate="onLoad"/></draw:frame>
<draw:frame draw:style-name="media" draw:name="5" text:anchor-type="as-char" draw:z-index="5" svg:width="5.2916666666667cm" svg:height="7.0555555555556cm"><draw:image xlink:href="Pictures/0c26f48feab71b5b2ac924a646b813e0.jpg" xlink:type="simple" xlink:show="embed" xlink:actuate="onLoad"/></draw:frame>
<draw:frame draw:style-name="media" draw:name="6" text:anchor-type="as-char" draw:z-index="6" svg:width="5.2916666666667cm" svg:height="7.0555555555556cm"><draw:image xlink:href="Pictures/ed44d79a1f7fa78b3e2385986a568325.jpg" xlink:type="simple" xlink:show="embed" xlink:actuate="onLoad"/></draw:frame>
<draw:frame draw:style-name="media" draw:name="7" text:anchor-type="as-char" draw:z-index="7" svg:width="5.2916666666667cm" svg:height="3.96875cm"><draw:image xlink:href="Pictures/5ed753c77467e9b4010b0b418d26f317.jpg" xlink:type="simple" xlink:show="embed" xlink:actuate="onLoad"/></draw:frame>
<draw:frame draw:style-name="media" draw:name="8" text:anchor-type="as-char" draw:z-index="8" svg:width="5.2916666666667cm" svg:height="3.96875cm"><draw:image xlink:href="Pictures/1167426895825276cbc12dbe05f121fc.jpg" xlink:type="simple" xlink:show="embed" xlink:actuate="onLoad"/></draw:frame>
<draw:frame draw:style-name="media" draw:name="9" text:anchor-type="as-char" draw:z-index="9" svg:width="5.2916666666667cm" svg:height="3.96875cm"><draw:image xlink:href="Pictures/791be8fbf39da8f73ebeedb6bd239ca3.jpg" xlink:type="simple" xlink:show="embed" xlink:actuate="onLoad"/></draw:frame>
<draw:frame draw:style-name="media" draw:name="10" text:anchor-type="as-char" draw:z-index="10" svg:width="5.2916666666667cm" svg:height="3.96875cm"><draw:image xlink:href="Pictures/e91055f947cf9ccb5dce6c2a4eb1d328.jpg" xlink:type="simple" xlink:show="embed" xlink:actuate="onLoad"/></draw:frame>
<draw:frame draw:style-name="media" draw:name="11" text:anchor-type="as-char" draw:z-index="11" svg:width="5.2916666666667cm" svg:height="3.96875cm"><draw:image xlink:href="Pictures/4328c59c385b54dc178ed77b1e1d7bec.jpg" xlink:type="simple" xlink:show="embed" xlink:actuate="onLoad"/></draw:frame>
<draw:frame draw:style-name="media" draw:name="12" text:anchor-type="as-char" draw:z-index="12" svg:width="5.2916666666667cm" svg:height="3.96875cm"><draw:image xlink:href="Pictures/2849809c9e4640f4d77069cb903dcbc1.jpg" xlink:type="simple" xlink:show="embed" xlink:actuate="onLoad"/></draw:frame>
<draw:frame draw:style-name="media" draw:name="13" text:anchor-type="as-char" draw:z-index="13" svg:width="5.2916666666667cm" svg:height="2.9724283854167cm"><draw:image xlink:href="Pictures/c66920d9392892e0159518161fcb338b.jpg" xlink:type="simple" xlink:show="embed" xlink:actuate="onLoad"/></draw:frame>
<draw:frame draw:style-name="media" draw:name="14" text:anchor-type="as-char" draw:z-index="14" svg:width="5.2916666666667cm" svg:height="9.4204914232731cm"><draw:image xlink:href="Pictures/7704a50d23f996bd1256d2b5295ab7f0.jpg" xlink:type="simple" xlink:show="embed" xlink:actuate="onLoad"/></draw:frame>
<draw:frame draw:style-name="media" draw:name="15" text:anchor-type="as-char" draw:z-index="15" svg:width="5.2916666666667cm" svg:height="7.0555555555556cm"><draw:image xlink:href="Pictures/e64226c5e1e0c56462bf85ea7678f2c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18:xcarve_absaugung</dc:title>
  </office:meta>
</office:document-meta>
</file>