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f2babb85eb6847a0c024fa3af6d13c.jpg"/>
  <manifest:file-entry manifest:media-type="image/png" manifest:full-path="Pictures/b827d707d1139c5edc7bb2e2a3ffcea5.png"/>
  <manifest:file-entry manifest:media-type="image/jpeg" manifest:full-path="Pictures/61dc7682ff8d097b67092ec5492c23d4.jpg"/>
  <manifest:file-entry manifest:media-type="image/jpeg" manifest:full-path="Pictures/19048c628f83a6fbe113cc1198e2dbb4.jpg"/>
  <manifest:file-entry manifest:media-type="image/jpeg" manifest:full-path="Pictures/735bd4308ccad4e6ee6278331c48d406.jpg"/>
  <manifest:file-entry manifest:media-type="image/jpeg" manifest:full-path="Pictures/4f02585ce4d9156fb1c8b805c3eb2c80.jpg"/>
  <manifest:file-entry manifest:media-type="image/jpeg" manifest:full-path="Pictures/6f9ea3b367bb4eeb32bf82202028f673.jpg"/>
  <manifest:file-entry manifest:media-type="image/jpeg" manifest:full-path="Pictures/f580725d681855f1b3fe93c3faf40ddf.jpg"/>
  <manifest:file-entry manifest:media-type="image/jpeg" manifest:full-path="Pictures/2706573ac5d5aedbd4379f89c11b85e0.jpg"/>
  <manifest:file-entry manifest:media-type="image/jpeg" manifest:full-path="Pictures/8b1f8b72bbb5bad90b24125696dcb5a4.jpg"/>
  <manifest:file-entry manifest:media-type="image/jpeg" manifest:full-path="Pictures/2dcb935c72880a2ebf71f40a0a601018.jpg"/>
  <manifest:file-entry manifest:media-type="image/jpeg" manifest:full-path="Pictures/0025aea9c3442ccd232f658fc707a03d.jpg"/>
  <manifest:file-entry manifest:media-type="image/jpeg" manifest:full-path="Pictures/5ea86452b67894f958f51e6b9b468b5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vg:height="10.583333333333cm"><draw:image xlink:href="Pictures/1ff2babb85eb6847a0c024fa3af6d13c.jpg" xlink:type="simple" xlink:show="embed" xlink:actuate="onLoad"/></draw:frame></text:p>
      <text:h text:style-name="Heading_20_1" text:outline-level="1"><text:bookmark text:name="projekte:2018:xcarve_tisch"/><text:bookmark-start text:name="__RefHeading___der_tisch_1"/><text:bookmark-start text:name="der_tisch"/>Der Tisch<text:bookmark-end text:name="__RefHeading___der_tisch_1"/><text:bookmark-end text:name="der_tisch"/></text:h>
      <text:p text:style-name="Text_20_body">Contact: <text:a xlink:type="simple" xlink:href="http://wiki.vspace.one/doku.php?id=user:michael" text:style-name="Internet_20_link" text:visited-style-name="Visited_20_Internet_20_Link">michael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p text:style-name="Text_20_body">Der Tisch besteht aus Alu-Profilen im 30x30mm / 30x60mm Format mit einer 8mm Nut. (Bosch Profil) <text:line-break/>
Die Tischplatten bestehen aus 15mm Buche-Multiplex.<text:line-break/>
Die Gewinde für die Füße wurden mit einem M8 Hand-Gewindeschneider erstellt.</text:p>
      <text:p text:style-name="Text_20_body">Hier ein paar Bilder zum Aufbau:</text:p>
      <text:p text:style-name="Text_20_body"><draw:frame draw:style-name="media" draw:name="2" text:anchor-type="as-char" draw:z-index="2" svg:width="7.9375cm" svg:height="5.953125cm"><draw:image xlink:href="Pictures/61dc7682ff8d097b67092ec5492c23d4.jpg" xlink:type="simple" xlink:show="embed" xlink:actuate="onLoad"/></draw:frame>
<draw:frame draw:style-name="media" draw:name="3" text:anchor-type="as-char" draw:z-index="3" svg:width="7.9375cm" svg:height="5.953125cm"><draw:image xlink:href="Pictures/19048c628f83a6fbe113cc1198e2dbb4.jpg" xlink:type="simple" xlink:show="embed" xlink:actuate="onLoad"/></draw:frame>
<draw:frame draw:style-name="media" draw:name="4" text:anchor-type="as-char" draw:z-index="4" svg:width="7.9375cm" svg:height="5.953125cm"><draw:image xlink:href="Pictures/735bd4308ccad4e6ee6278331c48d406.jpg" xlink:type="simple" xlink:show="embed" xlink:actuate="onLoad"/></draw:frame>
<draw:frame draw:style-name="media" draw:name="5" text:anchor-type="as-char" draw:z-index="5" svg:width="7.9375cm" svg:height="5.953125cm"><draw:image xlink:href="Pictures/4f02585ce4d9156fb1c8b805c3eb2c80.jpg" xlink:type="simple" xlink:show="embed" xlink:actuate="onLoad"/></draw:frame>
<draw:frame draw:style-name="media" draw:name="6" text:anchor-type="as-char" draw:z-index="6" svg:width="7.9375cm" svg:height="5.953125cm"><draw:image xlink:href="Pictures/6f9ea3b367bb4eeb32bf82202028f673.jpg" xlink:type="simple" xlink:show="embed" xlink:actuate="onLoad"/></draw:frame>
<draw:frame draw:style-name="media" draw:name="7" text:anchor-type="as-char" draw:z-index="7" svg:width="7.9375cm" svg:height="5.953125cm"><draw:image xlink:href="Pictures/f580725d681855f1b3fe93c3faf40ddf.jpg" xlink:type="simple" xlink:show="embed" xlink:actuate="onLoad"/></draw:frame>
<draw:frame draw:style-name="media" draw:name="8" text:anchor-type="as-char" draw:z-index="8" svg:width="7.9375cm" svg:height="5.953125cm"><draw:image xlink:href="Pictures/2706573ac5d5aedbd4379f89c11b85e0.jpg" xlink:type="simple" xlink:show="embed" xlink:actuate="onLoad"/></draw:frame>
<draw:frame draw:style-name="media" draw:name="9" text:anchor-type="as-char" draw:z-index="9" svg:width="7.9375cm" svg:height="5.953125cm"><draw:image xlink:href="Pictures/8b1f8b72bbb5bad90b24125696dcb5a4.jpg" xlink:type="simple" xlink:show="embed" xlink:actuate="onLoad"/></draw:frame>
<draw:frame draw:style-name="media" draw:name="10" text:anchor-type="as-char" draw:z-index="10" svg:width="7.9375cm" svg:height="5.953125cm"><draw:image xlink:href="Pictures/2dcb935c72880a2ebf71f40a0a601018.jpg" xlink:type="simple" xlink:show="embed" xlink:actuate="onLoad"/></draw:frame>
<draw:frame draw:style-name="media" draw:name="11" text:anchor-type="as-char" draw:z-index="11" svg:width="7.9375cm" svg:height="5.953125cm"><draw:image xlink:href="Pictures/0025aea9c3442ccd232f658fc707a03d.jpg" xlink:type="simple" xlink:show="embed" xlink:actuate="onLoad"/></draw:frame>
<draw:frame draw:style-name="media" draw:name="12" text:anchor-type="as-char" draw:z-index="12" svg:width="7.9375cm" svg:height="10.583333333333cm"><draw:image xlink:href="Pictures/5ea86452b67894f958f51e6b9b468b5a.jpg" xlink:type="simple" xlink:show="embed" xlink:actuate="onLoad"/></draw:frame>
<draw:frame draw:style-name="media" draw:name="13" text:anchor-type="as-char" draw:z-index="13" svg:width="7.9375cm" svg:height="10.583333333333cm"><draw:image xlink:href="Pictures/1ff2babb85eb6847a0c024fa3af6d13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xcarve_tisch</dc:title>
  </office:meta>
</office:document-meta>
</file>