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2030689957489a54ce190df93347f0.png"/>
  <manifest:file-entry manifest:media-type="image/png" manifest:full-path="Pictures/27cd057f6966bb27ac966a5c97ff8e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6.6145833333333cm"><draw:image xlink:href="Pictures/962030689957489a54ce190df93347f0.png" xlink:type="simple" xlink:show="embed" xlink:actuate="onLoad"/></draw:frame></text:p>
      <text:h text:style-name="Heading_20_1" text:outline-level="1"><text:bookmark text:name="projekte:2020:euroone"/><text:bookmark-start text:name="__RefHeading___euroone_cpu_1"/><text:bookmark-start text:name="euroone_cpu"/>EuroOne CPU<text:bookmark-end text:name="__RefHeading___euroone_cpu_1"/><text:bookmark-end text:name="euroone_cpu"/></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27cd057f6966bb27ac966a5c97ff8ef8.png" xlink:type="simple" xlink:show="embed" xlink:actuate="onLoad"/></draw:frame></draw:a></text:p>
      <text:h text:style-name="Heading_20_2" text:outline-level="2"><text:bookmark-start text:name="__RefHeading___summary_2"/><text:bookmark-start text:name="summary"/>Summary<text:bookmark-end text:name="__RefHeading___summary_2"/><text:bookmark-end text:name="summary"/></text:h>
      <text:p text:style-name="Text_20_body">I currently creating my own CPU from scratch. At first I am running it in Logisim, a logic simulator but I planed to build it in hardware subsequently. The long time goal is to run it mostly from transistors, resistors and capacities.  Except the microcode rom and the ram will be 74XX. Also I will by extremly happy if it can provide its own (static) website online. </text:p>
      <text:h text:style-name="Heading_20_2" text:outline-level="2"><text:bookmark-start text:name="__RefHeading___status_3"/><text:bookmark-start text:name="status"/>Status<text:bookmark-end text:name="__RefHeading___status_3"/><text:bookmark-end text:name="status"/></text:h>
      <text:h text:style-name="Heading_20_3" text:outline-level="3"><text:bookmark-start text:name="__RefHeading___NoTitle_4"/><text:bookmark-start text:name="section"/>2020-05<text:bookmark-end text:name="__RefHeading___NoTitle_4"/><text:bookmark-end text:name="section"/></text:h>
      <text:p text:style-name="Text_20_body">I finished the pre-project: <text:a xlink:type="simple" xlink:href="http://wiki.vspace.one/doku.php?id=projekte:4bitrelayadder" text:style-name="Internet_20_link" text:visited-style-name="Visited_20_Internet_20_Link">4Bit Relay Adder</text:a> to gain some insights into relay logic. I decided to first build a much simpler 4 bit cpu from relays, without any transistor. You find the documentation of this second pre-project here: <text:a xlink:type="simple" xlink:href="http://wiki.vspace.one/doku.php?id=projekte:eurotwo" text:style-name="Internet_20_link" text:visited-style-name="Visited_20_Internet_20_Link">EuroTwo CPU</text:a>.</text:p>
      <text:h text:style-name="Heading_20_2" text:outline-level="2"><text:bookmark-start text:name="__RefHeading___documentation_5"/><text:bookmark-start text:name="documentation"/>Documentation<text:bookmark-end text:name="__RefHeading___documentation_5"/><text:bookmark-end text:name="documentation"/></text:h>
      <text:p text:style-name="Text_20_body">As I cannot document it here in detail I will upload my documentation from time to time.</text:p>
      <text:list text:style-name="List_20_1" text:continue-numbering="false">
        <text:list-item>
          <text:p text:style-name="List_20_1_Content_First"> <text:a xlink:type="simple" xlink:href="http://wiki.vspace.one/lib/exe/fetch.php?media=projekte:euroone_v0.005.pdf" text:style-name="Internet_20_link" text:visited-style-name="Visited_20_Internet_20_Link">EuroOne v0.005 Documentation [PDF]</text:a></text:p>
        </text:list-item>
        <text:list-item>
          <text:p text:style-name="List_20_1_Content_Last"> <text:a xlink:type="simple" xlink:href="http://wiki.vspace.one/lib/exe/fetch.php?media=projekte:euroone_v0.006.pdf" text:style-name="Internet_20_link" text:visited-style-name="Visited_20_Internet_20_Link">EuroOne v0.006 Documentation [PDF]</text:a></text:p>
        </text:list-item>
      </text:list>
      <text:h text:style-name="Heading_20_2" text:outline-level="2"><text:bookmark-start text:name="__RefHeading___planned_and_ideas_6"/><text:bookmark-start text:name="planned_and_ideas"/>Planned and ideas<text:bookmark-end text:name="__RefHeading___planned_and_ideas_6"/><text:bookmark-end text:name="planned_and_ideas"/></text:h>
      <text:list text:style-name="List_20_1" text:continue-numbering="false">
        <text:list-item>
          <text:p text:style-name="LastListParagraph_List_20_1_Content_First"> Add UART Controller from ATMEGA3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0:euroone</dc:title>
  </office:meta>
</office:document-meta>
</file>