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95ba49a3ebfe1dcab3ceb2eaac3989b.jpg"/>
  <manifest:file-entry manifest:media-type="image/png" manifest:full-path="Pictures/b827d707d1139c5edc7bb2e2a3ffcea5.png"/>
  <manifest:file-entry manifest:media-type="image/jpeg" manifest:full-path="Pictures/b655f64acfd55ee591a43090fababd4f.jpg"/>
  <manifest:file-entry manifest:media-type="image/jpeg" manifest:full-path="Pictures/a18dd36ba4a0d9b78fea73881fb38983.jpg"/>
  <manifest:file-entry manifest:media-type="image/jpeg" manifest:full-path="Pictures/647617b5c776ae08c5906ae7993aa85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Cockpitview Legend" text:anchor-type="as-char" draw:z-index="0" svg:width="5.2916666666667cm"><draw:text-box><text:p text:style-name="legendcenter"><draw:frame draw:style-name="media" draw:name="Cockpitview" text:anchor-type="as-char" draw:z-index="0" svg:width="5.2916666666667cm" svg:height="9.4074074074074cm"><draw:image xlink:href="Pictures/f95ba49a3ebfe1dcab3ceb2eaac3989b.jpg" xlink:type="simple" xlink:show="embed" xlink:actuate="onLoad"/></draw:frame>Cockpitview</text:p></draw:text-box></draw:frame></text:p>
      <text:h text:style-name="Heading_20_1" text:outline-level="1"><text:bookmark text:name="projekte:2020:fahrradhalterunglukash"/><text:bookmark-start text:name="__RefHeading___fahrradhalterung_1"/><text:bookmark-start text:name="fahrradhalterung"/>Fahrradhalterung<text:bookmark-end text:name="__RefHeading___fahrradhalterung_1"/><text:bookmark-end text:name="fahrradhalterung"/></text:h>
      <text:p text:style-name="Text_20_body">Contact: <text:a xlink:type="simple" xlink:href="http://wiki.vspace.one/doku.php?id=user:nopx" text:style-name="Internet_20_link" text:visited-style-name="Visited_20_Internet_20_Link">nopx</text:a></text:p>
      <text:p text:style-name="Text_20_body">Projectstatus: <draw:a xlink:type="simple" xlink:href="http://wiki.vspace.one/doku.php?id=projekte:projektstatus"><draw:frame draw:style-name="media" draw:name="1" text:anchor-type="as-char" draw:z-index="1" svg:width="1.3229166666667cm" svg:height="0.49512670565302cm"><draw:image xlink:href="Pictures/b827d707d1139c5edc7bb2e2a3ffcea5.png" xlink:type="simple" xlink:show="embed" xlink:actuate="onLoad"/></draw:frame></draw:a></text:p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p text:style-name="Text_20_body">A friend needed a part to mount his watch at the bike. So i decided to just print it. Worked fine!</text:p>
      <text:h text:style-name="Heading_20_2" text:outline-level="2"><text:bookmark-start text:name="__RefHeading___pictures_3"/><text:bookmark-start text:name="pictures"/>Pictures<text:bookmark-end text:name="__RefHeading___pictures_3"/><text:bookmark-end text:name="pictures"/></text:h>
      <text:p text:style-name="Text_20_body"><draw:frame draw:style-name="media" draw:name="2" text:anchor-type="as-char" draw:z-index="2" svg:width="5.2916666666667cm" svg:height="7.0555555555556cm"><draw:image xlink:href="Pictures/b655f64acfd55ee591a43090fababd4f.jpg" xlink:type="simple" xlink:show="embed" xlink:actuate="onLoad"/></draw:frame>
<draw:frame draw:style-name="media" draw:name="3" text:anchor-type="as-char" draw:z-index="3" svg:width="5.2916666666667cm" svg:height="7.0555555555556cm"><draw:image xlink:href="Pictures/a18dd36ba4a0d9b78fea73881fb38983.jpg" xlink:type="simple" xlink:show="embed" xlink:actuate="onLoad"/></draw:frame>
<draw:frame draw:style-name="media" draw:name="4" text:anchor-type="as-char" draw:z-index="4" svg:width="5.2916666666667cm" svg:height="3.96875cm"><draw:image xlink:href="Pictures/647617b5c776ae08c5906ae7993aa85b.jpg" xlink:type="simple" xlink:show="embed" xlink:actuate="onLoad"/></draw:frame></text:p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20:fahrradhalterunglukash</dc:title>
  </office:meta>
</office:document-meta>
</file>