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827d707d1139c5edc7bb2e2a3ffcea5.png"/>
  <manifest:file-entry manifest:media-type="image/jpeg" manifest:full-path="Pictures/16fc4009fad64c31953c33bf14c61886.jpg"/>
  <manifest:file-entry manifest:media-type="image/jpeg" manifest:full-path="Pictures/9aab845c125bc1a83e003bc677bd23dc.jpg"/>
  <manifest:file-entry manifest:media-type="image/png" manifest:full-path="Pictures/9314fa24816b60bf4eafc9182e135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kte:2020:risingedgetriggereddflipfloprelay"/><text:bookmark-start text:name="__RefHeading___rising_edge_triggered_d_flipflop_1"/><text:bookmark-start text:name="rising_edge_triggered_d_flipflop"/>Rising edge triggered D FlipFlop<text:bookmark-end text:name="__RefHeading___rising_edge_triggered_d_flipflop_1"/><text:bookmark-end text:name="rising_edge_triggered_d_flipflop"/></text:h>
      <text:p text:style-name="Text_20_body">Contact: <text:a xlink:type="simple" xlink:href="http://wiki.vspace.one/doku.php?id=user:nopx" text:style-name="Internet_20_link" text:visited-style-name="Visited_20_Internet_20_Link">nopx</text:a></text:p>
      <text:p text:style-name="Text_20_body">Projectstatus: <draw:a xlink:type="simple" xlink:href="http://wiki.vspace.one/doku.php?id=projekte:projektstatus"><draw:frame draw:style-name="media" draw:name="0" text:anchor-type="as-char" draw:z-index="0" svg:width="1.3229166666667cm" svg:height="0.49512670565302cm"><draw:image xlink:href="Pictures/b827d707d1139c5edc7bb2e2a3ffcea5.png" xlink:type="simple" xlink:show="embed" xlink:actuate="onLoad"/></draw:frame></draw:a></text:p>
      <text:p text:style-name="Text_20_body">For my <text:a xlink:type="simple" xlink:href="http://wiki.vspace.one/doku.php?id=projekte:eurotwo" text:style-name="Internet_20_link" text:visited-style-name="Visited_20_Internet_20_Link">CPU project</text:a> I need a edge triggered d flipflop for the registers and same flags. I wanted to reduce the amount of relays because they are expensive. I succeed to run an edge triggered D-FlipFlop from two relays and one condensator, using the condensator as a master temporary store instead of master flipflop. </text:p>
      <text:p text:style-name="Text_20_body">I dont know the switching times yet. (Apr 2020)</text:p>
      <text:h text:style-name="Heading_20_2" text:outline-level="2"><text:bookmark-start text:name="__RefHeading___fotos_2"/><text:bookmark-start text:name="fotos"/>Fotos<text:bookmark-end text:name="__RefHeading___fotos_2"/><text:bookmark-end text:name="fotos"/></text:h>
      <text:p text:style-name="Text_20_body"><draw:frame draw:style-name="mediacenter" draw:name="1" text:anchor-type="paragraph" draw:z-index="1" svg:width="10.583333333333cm" svg:height="7.9375cm"><draw:image xlink:href="Pictures/16fc4009fad64c31953c33bf14c61886.jpg" xlink:type="simple" xlink:show="embed" xlink:actuate="onLoad"/></draw:frame></text:p>
      <text:p text:style-name="Text_20_body"><draw:frame draw:style-name="mediacenter" draw:name="2" text:anchor-type="paragraph" draw:z-index="2" svg:width="10.583333333333cm" svg:height="7.9375cm"><draw:image xlink:href="Pictures/9aab845c125bc1a83e003bc677bd23dc.jpg" xlink:type="simple" xlink:show="embed" xlink:actuate="onLoad"/></draw:frame></text:p>
      <text:h text:style-name="Heading_20_2" text:outline-level="2"><text:bookmark-start text:name="__RefHeading___schematic_3"/><text:bookmark-start text:name="schematic"/>Schematic<text:bookmark-end text:name="__RefHeading___schematic_3"/><text:bookmark-end text:name="schematic"/></text:h>
      <text:p text:style-name="Text_20_body"><draw:frame draw:style-name="mediacenter" draw:name="3" text:anchor-type="paragraph" draw:z-index="3" svg:width="15.875cm" svg:height="17.087517680339cm"><draw:image xlink:href="Pictures/9314fa24816b60bf4eafc9182e135f1f.png" xlink:type="simple" xlink:show="embed" xlink:actuate="onLoad"/></draw:frame></text:p>
      <text:h text:style-name="Heading_20_2" text:outline-level="2"><text:bookmark-start text:name="__RefHeading___updates_4"/><text:bookmark-start text:name="updates"/>Updates<text:bookmark-end text:name="__RefHeading___updates_4"/><text:bookmark-end text:name="updates"/></text:h>
      <text:list text:style-name="List_20_1" text:continue-numbering="false">
        <text:list-item>
          <text:p text:style-name="LastListParagraph_List_20_1_Content_First"> 24.Apr 2020: Made prototyp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kte:2020:risingedgetriggereddflipfloprelay</dc:title>
  </office:meta>
</office:document-meta>
</file>