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827d707d1139c5edc7bb2e2a3ffcea5.png"/>
  <manifest:file-entry manifest:media-type="image/jpeg" manifest:full-path="Pictures/8a5988bf6f8b3f97f8309ca3ec344a4a.jpg"/>
  <manifest:file-entry manifest:media-type="image/jpeg" manifest:full-path="Pictures/6ec0dbffeec0a4a9072fae471e48930a.jpg"/>
  <manifest:file-entry manifest:media-type="image/jpeg" manifest:full-path="Pictures/2d42816a1914fc5008ce2dcb7a816fd1.jpg"/>
  <manifest:file-entry manifest:media-type="image/jpeg" manifest:full-path="Pictures/4ac4a6792cb0119d477c6e1f35601d03.jpg"/>
  <manifest:file-entry manifest:media-type="image/jpeg" manifest:full-path="Pictures/dd4557a22ef46e1903e36cc4bf1bb61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2020:xmlt6mod"/><text:bookmark-start text:name="__RefHeading___xml_t6_mod_1"/><text:bookmark-start text:name="xml_t6_mod"/>XML T6 Mod<text:bookmark-end text:name="__RefHeading___xml_t6_mod_1"/><text:bookmark-end text:name="xml_t6_mod"/></text:h>
      <text:p text:style-name="Text_20_body">Contact: <text:a xlink:type="simple" xlink:href="http://wiki.vspace.one/doku.php?id=user:nopx" text:style-name="Internet_20_link" text:visited-style-name="Visited_20_Internet_20_Link">nopx</text:a></text:p>
      <text:p text:style-name="Text_20_body">Projectstatus: <draw:a xlink:type="simple" xlink:href="http://wiki.vspace.one/doku.php?id=projekte:projektstatus"><draw:frame draw:style-name="media" draw:name="0" text:anchor-type="as-char" draw:z-index="0" svg:width="1.3229166666667cm" svg:height="0.49512670565302cm"><draw:image xlink:href="Pictures/b827d707d1139c5edc7bb2e2a3ffcea5.png" xlink:type="simple" xlink:show="embed" xlink:actuate="onLoad"/></draw:frame></draw:a></text:p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p text:style-name="Text_20_body">My XML T6 flashlight got some crazy modes, like strobe, sos. I don't need that on my bike. So I decided to disable them. After disassembling the flashlight and searching for the transistor datasheet, I found this page: <text:a xlink:type="simple" xlink:href="https://www.candlepowerforums.com/vb/showthread.php?466480-iBester-XML-T6-mod-(CX-5120C-03)&amp;s=325addb02a413283883de9c1d6a313da&amp;p=5378342#post5378342" text:style-name="Internet_20_link" text:visited-style-name="Visited_20_Internet_20_Link">XML T6 Mod</text:a>. Someone else already did the same thing. After checking the datasheet of the LED I decided to assemble the mod without further research. </text:p>
      <text:list text:style-name="List_20_1" text:continue-numbering="false">
        <text:list-item>
          <text:p text:style-name="LastListParagraph_List_20_1_Content_First"> <text:a xlink:type="simple" xlink:href="https://www.cree.com/led-components/media/documents/XLampXML-11E.pdf" text:style-name="Internet_20_link" text:visited-style-name="Visited_20_Internet_20_Link">Datasheet LED</text:a></text:p>
        </text:list-item>
      </text:list>
      <text:p text:style-name="Text_20_body"><draw:frame draw:style-name="media" draw:name="1" text:anchor-type="as-char" draw:z-index="1" svg:width="7.9375cm" svg:height="4.9136904761905cm"><draw:image xlink:href="Pictures/8a5988bf6f8b3f97f8309ca3ec344a4a.jpg" xlink:type="simple" xlink:show="embed" xlink:actuate="onLoad"/></draw:frame>
<draw:frame draw:style-name="media" draw:name="2" text:anchor-type="as-char" draw:z-index="2" svg:width="7.9375cm" svg:height="8.3316566780822cm"><draw:image xlink:href="Pictures/6ec0dbffeec0a4a9072fae471e48930a.jpg" xlink:type="simple" xlink:show="embed" xlink:actuate="onLoad"/></draw:frame>
<draw:frame draw:style-name="media" draw:name="3" text:anchor-type="as-char" draw:z-index="3" svg:width="7.9375cm" svg:height="8.8029173764906cm"><draw:image xlink:href="Pictures/2d42816a1914fc5008ce2dcb7a816fd1.jpg" xlink:type="simple" xlink:show="embed" xlink:actuate="onLoad"/></draw:frame>
<draw:frame draw:style-name="media" draw:name="4" text:anchor-type="as-char" draw:z-index="4" svg:width="7.9375cm" svg:height="8.4879105839416cm"><draw:image xlink:href="Pictures/4ac4a6792cb0119d477c6e1f35601d03.jpg" xlink:type="simple" xlink:show="embed" xlink:actuate="onLoad"/></draw:frame></text:p>
      <text:p text:style-name="Text_20_body">Just connect those two pads. Additionally I replaced the two wires to the LED just in case. The current is greater now, then before. </text:p>
      <text:p text:style-name="Text_20_body"><draw:frame draw:style-name="media" draw:name="5" text:anchor-type="as-char" draw:z-index="5" svg:width="7.9375cm" svg:height="8.4879105839416cm"><draw:image xlink:href="Pictures/dd4557a22ef46e1903e36cc4bf1bb61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20:xmlt6mod</dc:title>
  </office:meta>
</office:document-meta>
</file>