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228add450e624d5390e421a64c0768e.jpg"/>
  <manifest:file-entry manifest:media-type="image/jpeg" manifest:full-path="Pictures/b68de76c0bb3659a0edcfcc280dd32eb.jpg"/>
  <manifest:file-entry manifest:media-type="image/jpeg" manifest:full-path="Pictures/e992d258215e09b01d5128d7497bc39d.jpg"/>
  <manifest:file-entry manifest:media-type="image/jpeg" manifest:full-path="Pictures/27a54ab079f8380a6bb22c15151e65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kte:2021:ffp2-adapter-skihelm"/><text:bookmark-start text:name="__RefHeading___adapter_fuer_ffp2-maske_an_einem_skihelm_1"/><text:bookmark-start text:name="adapter_fuer_ffp2-maske_an_einem_skihelm"/>Adapter für FFP2-Maske an einem Skihelm<text:bookmark-end text:name="__RefHeading___adapter_fuer_ffp2-maske_an_einem_skihelm_1"/><text:bookmark-end text:name="adapter_fuer_ffp2-maske_an_einem_skihelm"/></text:h>
      <text:p text:style-name="Text_20_body">Conact: <text:a xlink:type="simple" xlink:href="http://wiki.vspace.one/doku.php?id=user:mklaiber" text:style-name="Internet_20_link" text:visited-style-name="Visited_20_Internet_20_Link">Moritz</text:a></text:p>
      <text:p text:style-name="Text_20_body">Where to find: <text:a xlink:type="simple" xlink:href="https://www.thingiverse.com/thing:5178289" text:style-name="Internet_20_link" text:visited-style-name="Visited_20_Internet_20_Link">Thingiverse</text:a></text:p>
      <text:p text:style-name="Text_20_body">Da im Winter 2021/22 das Tragen einer FFP2 Maske in Österreich die Vorraussetzung zum Skifahren ist, habe ich einen Adapter designed, mitdem das Tragen einer solchen Maske einfach und bequem ist.</text:p>
      <text:p text:style-name="Text_20_body"><draw:frame draw:style-name="media" draw:name="0" text:anchor-type="as-char" draw:z-index="0" svg:width="7.699375cm" svg:height="9.6572916666667cm"><draw:image xlink:href="Pictures/e228add450e624d5390e421a64c0768e.jpg" xlink:type="simple" xlink:show="embed" xlink:actuate="onLoad"/></draw:frame> <draw:frame draw:style-name="media" draw:name="1" text:anchor-type="as-char" draw:z-index="1" svg:width="7.699375cm" svg:height="9.6572916666667cm"><draw:image xlink:href="Pictures/b68de76c0bb3659a0edcfcc280dd32eb.jpg" xlink:type="simple" xlink:show="embed" xlink:actuate="onLoad"/></draw:frame> <draw:frame draw:style-name="media" draw:name="2" text:anchor-type="as-char" draw:z-index="2" svg:width="7.699375cm" svg:height="9.6572916666667cm"><draw:image xlink:href="Pictures/e992d258215e09b01d5128d7497bc39d.jpg" xlink:type="simple" xlink:show="embed" xlink:actuate="onLoad"/></draw:frame> <draw:frame draw:style-name="media" draw:name="3" text:anchor-type="as-char" draw:z-index="3" svg:width="7.699375cm" svg:height="9.6572916666667cm"><draw:image xlink:href="Pictures/27a54ab079f8380a6bb22c15151e655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1:ffp2-adapter-skihelm</dc:title>
  </office:meta>
</office:document-meta>
</file>