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825272413cae603076af0a5b09e788.jpg"/>
  <manifest:file-entry manifest:media-type="image/png" manifest:full-path="Pictures/b827d707d1139c5edc7bb2e2a3ffcea5.png"/>
  <manifest:file-entry manifest:media-type="image/jpeg" manifest:full-path="Pictures/f58fe0007be4f8d0f7cb7e5a1d6f0d47.jpg"/>
  <manifest:file-entry manifest:media-type="image/jpeg" manifest:full-path="Pictures/a699a52ecb370f06f16b5e65c475da2b.jpg"/>
  <manifest:file-entry manifest:media-type="image/jpeg" manifest:full-path="Pictures/4073e8fd98ded3d4409f8236fdcfc412.jpg"/>
  <manifest:file-entry manifest:media-type="image/jpeg" manifest:full-path="Pictures/522feeea1e93941eaa0982f32d8c77a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5.875cm" svg:height="11.90625cm"><draw:image xlink:href="Pictures/d8825272413cae603076af0a5b09e788.jpg" xlink:type="simple" xlink:show="embed" xlink:actuate="onLoad"/></draw:frame></text:p>
      <text:h text:style-name="Heading_20_1" text:outline-level="1"><text:bookmark text:name="projekte:2021:fraestischv1"/><text:bookmark-start text:name="__RefHeading___fraestisch_fuer_triton_tra001_1"/><text:bookmark-start text:name="fraestisch_fuer_triton_tra001"/>Frästisch für Triton TRA001<text:bookmark-end text:name="__RefHeading___fraestisch_fuer_triton_tra001_1"/><text:bookmark-end text:name="fraestisch_fuer_triton_tra001"/></text:h>
      <text:p text:style-name="Text_20_body">Contact: <text:a xlink:type="simple" xlink:href="http://wiki.vspace.one/doku.php?id=user:djesionek" text:style-name="Internet_20_link" text:visited-style-name="Visited_20_Internet_20_Link">Damian</text:a></text:p>
      <text:p text:style-name="Text_20_body">Projek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fraestisch_2"/><text:bookmark-start text:name="fraestisch"/>Frästisch<text:bookmark-end text:name="__RefHeading___fraestisch_2"/><text:bookmark-end text:name="fraestisch"/></text:h>
      <text:p text:style-name="Text_20_body">Der Frästisch besteht auf 4040 Item-Profilen und 26mm starken Siebdruckholzplatten. Als Einlegeplatte wird die sauter Einlegeplatte ELP2.0-TRI verwendet.</text:p>
      <text:p text:style-name="Text_20_body"><draw:frame draw:style-name="media" draw:name="2" text:anchor-type="as-char" draw:z-index="2" svg:width="10.583333333333cm" svg:height="7.9375cm"><draw:image xlink:href="Pictures/f58fe0007be4f8d0f7cb7e5a1d6f0d47.jpg" xlink:type="simple" xlink:show="embed" xlink:actuate="onLoad"/></draw:frame></text:p>
      <text:p text:style-name="Text_20_body">Zunächst wurde der Parallelanschlag mit einem Profilgleiter konzipiert. Dieser wurde mittlerweile durch eine leichtgängige Linearschiene ersetzt.</text:p>
      <text:p text:style-name="Text_20_body"><draw:frame draw:style-name="media" draw:name="3" text:anchor-type="as-char" draw:z-index="3" svg:width="10.583333333333cm" svg:height="14.111111111111cm"><draw:image xlink:href="Pictures/a699a52ecb370f06f16b5e65c475da2b.jpg" xlink:type="simple" xlink:show="embed" xlink:actuate="onLoad"/></draw:frame></text:p>
      <text:h text:style-name="Heading_20_2" text:outline-level="2"><text:bookmark-start text:name="__RefHeading___unterstand_3"/><text:bookmark-start text:name="unterstand"/>Unterstand<text:bookmark-end text:name="__RefHeading___unterstand_3"/><text:bookmark-end text:name="unterstand"/></text:h>
      <text:p text:style-name="Text_20_body">Der Frästisch sollte auch platzsparend von einem beliebigen Tisch einsetzbar sein und ist daher entsprechend klein gebaut. Da sich der Platz im Space angeboten hat wurde allerdings ein Untertisch dazu gebaut.</text:p>
      <text:p text:style-name="Text_20_body"><draw:frame draw:style-name="media" draw:name="4" text:anchor-type="as-char" draw:z-index="4" svg:width="10.583333333333cm" svg:height="7.9375cm"><draw:image xlink:href="Pictures/4073e8fd98ded3d4409f8236fdcfc412.jpg" xlink:type="simple" xlink:show="embed" xlink:actuate="onLoad"/></draw:frame>
<draw:frame draw:style-name="media" draw:name="5" text:anchor-type="as-char" draw:z-index="5" svg:width="10.583333333333cm" svg:height="7.9375cm"><draw:image xlink:href="Pictures/522feeea1e93941eaa0982f32d8c77ac.jpg" xlink:type="simple" xlink:show="embed" xlink:actuate="onLoad"/></draw:frame>
<draw:frame draw:style-name="media" draw:name="6" text:anchor-type="as-char" draw:z-index="6" svg:width="10.583333333333cm" svg:height="7.9375cm"><draw:image xlink:href="Pictures/d8825272413cae603076af0a5b09e78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1:fraestischv1</dc:title>
  </office:meta>
</office:document-meta>
</file>