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ae80b8801a5f158acab1534f187c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Frontansicht Legend" text:anchor-type="as-char" draw:z-index="0" svg:width="10.583333333333cm"><draw:text-box><text:p text:style-name="legendcenter"><draw:frame draw:style-name="media" draw:name="Frontansicht" text:anchor-type="as-char" draw:z-index="0" svg:width="10.583333333333cm" svg:height="5.1440380243852cm"><draw:image xlink:href="Pictures/6bae80b8801a5f158acab1534f187caf.jpg" xlink:type="simple" xlink:show="embed" xlink:actuate="onLoad"/></draw:frame>Frontansicht</text:p></draw:text-box></draw:frame></text:p>
      <text:h text:style-name="Heading_20_1" text:outline-level="1"><text:bookmark text:name="projekte:2021:stealthwooddisplayforsmarthomeprototypev1"/><text:bookmark-start text:name="__RefHeading___stealth_wood_display_for_smarthome_prototype_1_1"/><text:bookmark-start text:name="stealth_wood_display_for_smarthome_prototype_1"/>Stealth Wood Display for Smarthome Prototype 1<text:bookmark-end text:name="__RefHeading___stealth_wood_display_for_smarthome_prototype_1_1"/><text:bookmark-end text:name="stealth_wood_display_for_smarthome_prototype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1:stealthwooddisplayforsmarthomeprototypev1</dc:title>
  </office:meta>
</office:document-meta>
</file>