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8236dc4ebdc1e3f71485032f962c00.jpg"/>
  <manifest:file-entry manifest:media-type="image/png" manifest:full-path="Pictures/b827d707d1139c5edc7bb2e2a3ffcea5.png"/>
  <manifest:file-entry manifest:media-type="image/jpeg" manifest:full-path="Pictures/30a37da43f41d4f905c0c314841e0a25.jpg"/>
  <manifest:file-entry manifest:media-type="image/jpeg" manifest:full-path="Pictures/0ee998e30f223a7f4a51381c9bdc51fd.jpg"/>
  <manifest:file-entry manifest:media-type="image/jpeg" manifest:full-path="Pictures/67f70a42b20667e1e32718b65d3ef720.jpg"/>
  <manifest:file-entry manifest:media-type="image/jpeg" manifest:full-path="Pictures/56df46415266727edbbedd74b84eb10c.jpg"/>
  <manifest:file-entry manifest:media-type="image/jpeg" manifest:full-path="Pictures/2a87daa4d737818ef44f97ccd4044bcb.jpg"/>
  <manifest:file-entry manifest:media-type="image/jpeg" manifest:full-path="Pictures/4c7afe5dfc057f1af0ca67ef049c99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e58236dc4ebdc1e3f71485032f962c00.jpg" xlink:type="simple" xlink:show="embed" xlink:actuate="onLoad"/></draw:frame></text:p>
      <text:h text:style-name="Heading_20_1" text:outline-level="1"><text:bookmark text:name="projekte:2021:tellerschleifer"/><text:bookmark-start text:name="__RefHeading___selbstbau_tellerschleifer_1"/><text:bookmark-start text:name="selbstbau_tellerschleifer"/>Selbstbau Tellerschleifer<text:bookmark-end text:name="__RefHeading___selbstbau_tellerschleifer_1"/><text:bookmark-end text:name="selbstbau_tellerschleifer"/></text:h>
      <text:p text:style-name="Text_20_body">Contact: <text:a xlink:type="simple" xlink:href="http://wiki.vspace.one/doku.php?id=user:zerty" text:style-name="Internet_20_link" text:visited-style-name="Visited_20_Internet_20_Link">Zerty</text:a> <text:a xlink:type="simple" xlink:href="http://wiki.vspace.one/doku.php?id=user:djesionek" text:style-name="Internet_20_link" text:visited-style-name="Visited_20_Internet_20_Link">Damian</text:a></text:p>
      <text:p text:style-name="Text_20_body">Projek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tellerschleifer_2"/><text:bookmark-start text:name="tellerschleifer"/>Tellerschleifer<text:bookmark-end text:name="__RefHeading___tellerschleifer_2"/><text:bookmark-end text:name="tellerschleifer"/></text:h>
      <text:p text:style-name="Text_20_body">Gebaut ist der Tellerschleifer aus einem gebrauchten Drehstrommotor und 26mm Siebdruckplatten.</text:p>
      <text:p text:style-name="Text_20_body"><draw:frame draw:style-name="media" draw:name="2" text:anchor-type="as-char" draw:z-index="2" svg:width="10.583333333333cm" svg:height="7.9375cm"><draw:image xlink:href="Pictures/30a37da43f41d4f905c0c314841e0a25.jpg" xlink:type="simple" xlink:show="embed" xlink:actuate="onLoad"/></draw:frame></text:p>
      <text:p text:style-name="Text_20_body"><draw:frame draw:style-name="media" draw:name="3" text:anchor-type="as-char" draw:z-index="3" svg:width="10.583333333333cm" svg:height="7.9375cm"><draw:image xlink:href="Pictures/0ee998e30f223a7f4a51381c9bdc51fd.jpg" xlink:type="simple" xlink:show="embed" xlink:actuate="onLoad"/></draw:frame></text:p>
      <text:p text:style-name="Text_20_body"><draw:frame draw:style-name="media" draw:name="4" text:anchor-type="as-char" draw:z-index="4" svg:width="10.583333333333cm" svg:height="14.111111111111cm"><draw:image xlink:href="Pictures/67f70a42b20667e1e32718b65d3ef720.jpg" xlink:type="simple" xlink:show="embed" xlink:actuate="onLoad"/></draw:frame></text:p>
      <text:p text:style-name="Text_20_body"><draw:frame draw:style-name="media" draw:name="5" text:anchor-type="as-char" draw:z-index="5" svg:width="10.583333333333cm" svg:height="7.9375cm"><draw:image xlink:href="Pictures/56df46415266727edbbedd74b84eb10c.jpg" xlink:type="simple" xlink:show="embed" xlink:actuate="onLoad"/></draw:frame></text:p>
      <text:p text:style-name="Text_20_body"><draw:frame draw:style-name="media" draw:name="6" text:anchor-type="as-char" draw:z-index="6" svg:width="10.583333333333cm" svg:height="7.9375cm"><draw:image xlink:href="Pictures/2a87daa4d737818ef44f97ccd4044bcb.jpg" xlink:type="simple" xlink:show="embed" xlink:actuate="onLoad"/></draw:frame></text:p>
      <text:p text:style-name="Text_20_body"><draw:frame draw:style-name="media" draw:name="7" text:anchor-type="as-char" draw:z-index="7" svg:width="10.583333333333cm" svg:height="7.9375cm"><draw:image xlink:href="Pictures/2a87daa4d737818ef44f97ccd4044bcb.jpg" xlink:type="simple" xlink:show="embed" xlink:actuate="onLoad"/></draw:frame></text:p>
      <text:p text:style-name="Text_20_body"><draw:frame draw:style-name="media" draw:name="8" text:anchor-type="as-char" draw:z-index="8" svg:width="10.583333333333cm" svg:height="7.9375cm"><draw:image xlink:href="Pictures/4c7afe5dfc057f1af0ca67ef049c9997.jpg" xlink:type="simple" xlink:show="embed" xlink:actuate="onLoad"/></draw:frame></text:p>
      <text:p text:style-name="Text_20_body"><draw:frame draw:style-name="media" draw:name="9" text:anchor-type="as-char" draw:z-index="9" svg:width="10.583333333333cm" svg:height="7.9375cm"><draw:image xlink:href="Pictures/e58236dc4ebdc1e3f71485032f962c0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1:tellerschleifer</dc:title>
  </office:meta>
</office:document-meta>
</file>