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b05d8e3b5dd7d65e07ba721a243bc94.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jekte:2021:voron2.4:software-tuning"/><text:bookmark-start text:name="__RefHeading___software_-_tuning_1"/><text:bookmark-start text:name="software_-_tuning"/>Software - Tuning<text:bookmark-end text:name="__RefHeading___software_-_tuning_1"/><text:bookmark-end text:name="software_-_tuning"/></text:h>
      <text:h text:style-name="Heading_20_4" text:outline-level="4"><text:bookmark-start text:name="__RefHeading___input-shaper_2"/><text:bookmark-start text:name="input-shaper"/>Input-Shaper<text:bookmark-end text:name="__RefHeading___input-shaper_2"/><text:bookmark-end text:name="input-shaper"/></text:h>
      <text:p text:style-name="Text_20_body">Mithilfe eines Gyroskops wurde die Resonanz des Druckers ausgemessen, wodurch sowohl ein Input-Shaper, als auch eine optimierte Beschleunigung resultierte.
Das Gyroskop wurde an das Hotend hingeschraubt.</text:p>
      <text:p text:style-name="Text_20_body"><draw:frame draw:style-name="media" draw:name="0" text:anchor-type="as-char" draw:z-index="0" svg:width="7.699375cm" svg:height="9.6572916666667cm"><draw:image xlink:href="Pictures/5b05d8e3b5dd7d65e07ba721a243bc94.jpg" xlink:type="simple" xlink:show="embed" xlink:actuate="onLoad"/></draw:frame></text:p>
      <text:h text:style-name="Heading_20_4" text:outline-level="4"><text:bookmark-start text:name="__RefHeading___first_layer_calibration_3"/><text:bookmark-start text:name="first_layer_calibration"/>First Layer Calibration<text:bookmark-end text:name="__RefHeading___first_layer_calibration_3"/><text:bookmark-end text:name="first_layer_calibration"/></text:h>
      <text:p text:style-name="Text_20_body">Um einen guten ersten Layer drucken zu können, ist die FLC unabdingbar. Diese mussten wir in den vergangenen Wochen und Monaten öfter durchführen, da sich aufgrund einer Isolierung die Betthöhe angepasst ha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projekte:2021:voron2.4:software-tuning</dc:title>
  </office:meta>
</office:document-meta>
</file>