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a9200125a1fd1d691edd363b6fb806.jpg"/>
  <manifest:file-entry manifest:media-type="image/jpeg" manifest:full-path="Pictures/3cc46434eb11cb229f6914af94f1461f.jpg"/>
  <manifest:file-entry manifest:media-type="image/jpeg" manifest:full-path="Pictures/36aec81373ece6ac5aa13432149f5d3d.jpg"/>
  <manifest:file-entry manifest:media-type="image/jpeg" manifest:full-path="Pictures/e7d9b2bd13da9cc0eb6e25ffec23faaf.jpg"/>
  <manifest:file-entry manifest:media-type="image/jpeg" manifest:full-path="Pictures/af65de7407c44eee512632d824d15c3a.jpg"/>
  <manifest:file-entry manifest:media-type="image/jpeg" manifest:full-path="Pictures/9e0277a3709ac0d3d1b6e4e284e119e7.jpg"/>
  <manifest:file-entry manifest:media-type="image/jpeg" manifest:full-path="Pictures/69110bea32a0758b5a1a84987735eb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4.7666997354497cm"><draw:image xlink:href="Pictures/3fa9200125a1fd1d691edd363b6fb806.jpg" xlink:type="simple" xlink:show="embed" xlink:actuate="onLoad"/></draw:frame></text:p>
      <text:h text:style-name="Heading_20_1" text:outline-level="1"><text:bookmark text:name="projekte:2022:gelasertesspaceschield"/><text:bookmark-start text:name="__RefHeading___gelasertes_space_schild_1"/><text:bookmark-start text:name="gelasertes_space_schild"/>Gelasertes Space Schild<text:bookmark-end text:name="__RefHeading___gelasertes_space_schild_1"/><text:bookmark-end text:name="gelasertes_space_schild"/></text:h>
      <text:p text:style-name="Text_20_body">Contact: <text:a xlink:type="simple" xlink:href="http://wiki.vspace.one/doku.php?id=user:nikolai" text:style-name="Internet_20_link" text:visited-style-name="Visited_20_Internet_20_Link">Nikolai</text:a>, <text:a xlink:type="simple" xlink:href="http://wiki.vspace.one/doku.php?id=user:djesionek" text:style-name="Internet_20_link" text:visited-style-name="Visited_20_Internet_20_Link">Damian</text:a></text:p>
      <text:p text:style-name="Text_20_body">Projectstatus: aufgehangen</text:p>
      <text:h text:style-name="Heading_20_1" text:outline-level="1"><text:bookmark-start text:name="__RefHeading___vorgehen_2"/><text:bookmark-start text:name="vorgehen"/>Vorgehen<text:bookmark-end text:name="__RefHeading___vorgehen_2"/><text:bookmark-end text:name="vorgehen"/></text:h>
      <text:p text:style-name="Text_20_body">Ausgangsmaterial waren DIN A 4 Bastelsperrholzplatten vom Bauhaus. Für das leichtere Lasern wurde Pappelholz gewählt.<draw:frame draw:style-name="mediacenter" draw:name="1" text:anchor-type="paragraph" draw:z-index="1" svg:width="10.583333333333cm" svg:height="14.948375550661cm"><draw:image xlink:href="Pictures/3cc46434eb11cb229f6914af94f1461f.jpg" xlink:type="simple" xlink:show="embed" xlink:actuate="onLoad"/></draw:frame></text:p>
      <text:p text:style-name="Text_20_body">Die einzelnen Platten wurde grün lackiert um die Hintergrundfarbe zu setzen.<draw:frame draw:style-name="mediacenter" draw:name="2" text:anchor-type="paragraph" draw:z-index="2" svg:width="10.583333333333cm" svg:height="7.7466075507188cm"><draw:image xlink:href="Pictures/36aec81373ece6ac5aa13432149f5d3d.jpg" xlink:type="simple" xlink:show="embed" xlink:actuate="onLoad"/></draw:frame></text:p>
      <text:p text:style-name="Text_20_body">Anschließend wurde die komplette Fläche mit blauem Kreppband abgeklebt um die Hintergrundfarbe zu maskieren.<draw:frame draw:style-name="mediacenter" draw:name="3" text:anchor-type="paragraph" draw:z-index="3" svg:width="10.583333333333cm" svg:height="6.4776991349287cm"><draw:image xlink:href="Pictures/e7d9b2bd13da9cc0eb6e25ffec23faaf.jpg" xlink:type="simple" xlink:show="embed" xlink:actuate="onLoad"/></draw:frame></text:p>
      <text:p text:style-name="Text_20_body">Die abgeklebte Platte wurde im <text:a xlink:type="simple" xlink:href="http://wiki.vspace.one/doku.php?id=ausstattung:maschinenraum:k40lasercutter" text:style-name="Internet_20_link" text:visited-style-name="Visited_20_Internet_20_Link">K40 Lasercutter/-engraver</text:a> bearbeitet, wobei scharfe Kanten zwischen der abgeklebten Fläche und dem ausgelaserten Bereich entstand. Somit haben wir uns eine eigene Maske erschaffen. <draw:frame draw:style-name="mediacenter" draw:name="4" text:anchor-type="paragraph" draw:z-index="4" svg:width="10.583333333333cm" svg:height="4.7666997354497cm"><draw:image xlink:href="Pictures/af65de7407c44eee512632d824d15c3a.jpg" xlink:type="simple" xlink:show="embed" xlink:actuate="onLoad"/></draw:frame></text:p>
      <text:p text:style-name="Text_20_body">Die Maske wurde genutzt, indem die frei gelaserten Bereiche mit schwarzer Farbe lackiert wurden. <draw:frame draw:style-name="mediacenter" draw:name="5" text:anchor-type="paragraph" draw:z-index="5" svg:width="10.583333333333cm" svg:height="6.4714863870493cm"><draw:image xlink:href="Pictures/9e0277a3709ac0d3d1b6e4e284e119e7.jpg" xlink:type="simple" xlink:show="embed" xlink:actuate="onLoad"/></draw:frame></text:p>
      <text:p text:style-name="Text_20_body">Als letzter Schritt wurde nach dem Trocknen der Farbe die Kreppband Streifen entferne und somit die grüne Hintergrundfarbe freigelegt. <draw:frame draw:style-name="mediacenter" draw:name="6" text:anchor-type="paragraph" draw:z-index="6" svg:width="10.583333333333cm" svg:height="5.8512677798392cm"><draw:image xlink:href="Pictures/69110bea32a0758b5a1a84987735eb90.jpg" xlink:type="simple" xlink:show="embed" xlink:actuate="onLoad"/></draw:frame></text:p>
      <text:h text:style-name="Heading_20_1" text:outline-level="1"><text:bookmark-start text:name="__RefHeading___notizen_3"/><text:bookmark-start text:name="notizen"/>Notizen<text:bookmark-end text:name="__RefHeading___notizen_3"/><text:bookmark-end text:name="notizen"/></text:h>
      <text:list text:style-name="List_20_1" text:continue-numbering="false">
        <text:list-item>
          <text:p text:style-name="List_20_1_Content_First"> Mit mehrmaligen lackieren und abkleben sind mehr Farbkombinationen möglich</text:p>
        </text:list-item>
        <text:list-item>
          <text:p text:style-name="List_20_1_Content"> Die Farbe hält nicht so gut auf dem gravierten Holz</text:p>
        </text:list-item>
        <text:list-item>
          <text:p text:style-name="List_20_1_Content_Last"> Die Strukturen dürfen nicht zu fein werden, da ansonsten die obere Holzschicht sehr leicht abreiß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2:gelasertesspaceschield</dc:title>
  </office:meta>
</office:document-meta>
</file>