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0.583333333333cm"><draw:image xlink:href="/var/www/html/data/media/projekte/2022/20220802.jpg" xlink:type="simple" xlink:show="embed" xlink:actuate="onLoad"/></draw:frame></text:p>
      <text:h text:style-name="Heading_20_1" text:outline-level="1"><text:bookmark text:name="projekte:2022:saba_vs2160_umbau"/><text:bookmark-start text:name="__RefHeading___saba_vs2160_umbau_1"/><text:bookmark-start text:name="saba_vs2160_umbau"/>Saba VS2160 Umbau<text:bookmark-end text:name="__RefHeading___saba_vs2160_umbau_1"/><text:bookmark-end text:name="saba_vs2160_umbau"/></text:h>
      <text:p text:style-name="Text_20_body">Contact: <text:a xlink:type="simple" xlink:href="http://wiki.vspace.one/doku.php?id=user:kb" text:style-name="Internet_20_link" text:visited-style-name="Visited_20_Internet_20_Link">Kai</text:a></text:p>
      <text:p text:style-name="Text_20_body">Projektstatus: Stereoumbau erledigt</text:p>
      <text:h text:style-name="Heading_20_1" text:outline-level="1"><text:bookmark-start text:name="__RefHeading___vorgehen_2"/><text:bookmark-start text:name="vorgehen"/>Vorgehen<text:bookmark-end text:name="__RefHeading___vorgehen_2"/><text:bookmark-end text:name="vorgehen"/></text:h>
      <text:p text:style-name="Text_20_body">Defekter Verstärker Hybrid IC 2019 <draw:frame draw:style-name="mediacenter" draw:name="1" text:anchor-type="paragraph" draw:z-index="1" svg:width="10.583333333333cm" svg:height="10.583333333333cm"><draw:image xlink:href="/var/www/html/data/media/projekte/2022/20220805.jpg" xlink:type="simple" xlink:show="embed" xlink:actuate="onLoad"/></draw:frame></text:p>
      <text:p text:style-name="Text_20_body">Defekter Verstärker Hybrid IC 2022 <draw:frame draw:style-name="mediacenter" draw:name="2" text:anchor-type="paragraph" draw:z-index="2" svg:width="10.583333333333cm" svg:height="10.583333333333cm"><draw:image xlink:href="/var/www/html/data/media/projekte/2022/20220726.jpg" xlink:type="simple" xlink:show="embed" xlink:actuate="onLoad"/></draw:frame>
+ Magic Smoke einiger anderer Bauteile<draw:frame draw:style-name="mediacenter" draw:name="3" text:anchor-type="paragraph" draw:z-index="3" svg:width="10.583333333333cm" svg:height="10.583333333333cm"><draw:image xlink:href="/var/www/html/data/media/projekte/2022/20220726.jpg" xlink:type="simple" xlink:show="embed" xlink:actuate="onLoad"/></draw:frame></text:p>
      <text:p text:style-name="Text_20_body">Unsere <text:a xlink:type="simple" xlink:href="http://wiki.vspace.one/doku.php?id=ausstattung:ausstattung:labor:musikanlage" text:style-name="Internet_20_link" text:visited-style-name="Visited_20_Internet_20_Link">Musikanlage Labor</text:a> hatte bereits 2019 sporadisch Probleme mit einem Kanal welcher dann endgültig 2020 den Dienst einstellte. Übeltäter war einer der Verstärkerbausteine (hier bild einfügen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2:saba_vs2160_umbau</dc:title>
  </office:meta>
</office:document-meta>
</file>