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c5f78effbdb72ecb07740b1f584e8.png"/>
  <manifest:file-entry manifest:media-type="image/png" manifest:full-path="Pictures/6a1c2d5b3c0501c9471c1c9ded0668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23:ki-videos-generieren"/><text:bookmark-start text:name="__RefHeading___generierung_von_ki_videos_1"/><text:bookmark-start text:name="generierung_von_ki_videos"/>Generierung von KI Videos<text:bookmark-end text:name="__RefHeading___generierung_von_ki_videos_1"/><text:bookmark-end text:name="generierung_von_ki_videos"/></text:h>
      <text:h text:style-name="Heading_20_2" text:outline-level="2"><text:bookmark-start text:name="__RefHeading___midjourney_zur_generierung_der_bilder_und_portraets_2"/><text:bookmark-start text:name="midjourney_zur_generierung_der_bilder_und_portraets"/>Midjourney zur Generierung der Bilder und Porträts<text:bookmark-end text:name="__RefHeading___midjourney_zur_generierung_der_bilder_und_portraets_2"/><text:bookmark-end text:name="midjourney_zur_generierung_der_bilder_und_portraets"/></text:h>
      <text:list text:style-name="List_20_1" text:continue-numbering="false">
        <text:list-item>
          <text:p text:style-name="List_20_1_Content_First"> Website <text:a xlink:type="simple" xlink:href="https://www.midjourney.com/app/" text:style-name="Internet_20_link" text:visited-style-name="Visited_20_Internet_20_Link">https://www.midjourney.com/app/</text:a></text:p>
        </text:list-item>
        <text:list-item>
          <text:p text:style-name="List_20_1_Content"> Preise <text:a xlink:type="simple" xlink:href="https://docs.midjourney.com/docs/plans" text:style-name="Internet_20_link" text:visited-style-name="Visited_20_Internet_20_Link">https://docs.midjourney.com/docs/plans</text:a> </text:p>
        </text:list-item>
        <text:list-item>
          <text:p text:style-name="List_20_1_Content"> Achtung: Midjourney kann nur über die Kommunikationsanwendung „Discord“ verwendet werden</text:p>
        </text:list-item>
        <text:list-item>
          <text:p text:style-name="List_20_1_Content"> Wenn eingerichtet und bereit kann in einem Chat mit dem Discord Bot von Midjourney kommuniziert werden</text:p>
        </text:list-item>
        <text:list-item>
          <text:p text:style-name="List_20_1_Content"> Am besten beginnt man mit </text:p>
          <text:p text:style-name="Preformatted_20_Text">/imagine &lt;Prompt&gt;</text:p>
        </text:list-item>
        <text:list-item>
          <text:p text:style-name="List_20_1_Content"> An Stelle von &lt;Prompt&gt; wird das zu erstellende Bild beschrieben</text:p>
          <text:list text:style-name="List_20_1">
            <text:list-item>
              <text:p text:style-name="List_20_1_Content"> Möglichst kurz und präzise in englischen Stichworten:</text:p>
              <text:list text:style-name="List_20_1">
                <text:list-item>
                  <text:p text:style-name="List_20_1_Content"> Prompt: <text:span text:style-name="Strong_20_Emphasis">neglected old men, sitting, beautiful scandinavian church from outside in background, holding candle, wearing long coat, beard, long white hair, snow –ar 16:9</text:span></text:p>
                </text:list-item>
                <text:list-item>
                  <text:p text:style-name="List_20_1_Content"> Ergebnis #1: <draw:frame draw:style-name="media" draw:name="0" text:anchor-type="as-char" draw:z-index="0" svg:width="10.583333333333cm" svg:height="5.9286265432099cm"><draw:image xlink:href="Pictures/d80c5f78effbdb72ecb07740b1f584e8.png" xlink:type="simple" xlink:show="embed" xlink:actuate="onLoad"/></draw:frame></text:p>
                </text:list-item>
                <text:list-item>
                  <text:p text:style-name="List_20_1_Content"> Ergebnis #2: <draw:frame draw:style-name="media" draw:name="1" text:anchor-type="as-char" draw:z-index="1" svg:width="10.583333333333cm" svg:height="5.9286265432099cm"><draw:image xlink:href="Pictures/6a1c2d5b3c0501c9471c1c9ded06689e.png" xlink:type="simple" xlink:show="embed" xlink:actuate="onLoad"/></draw:frame></text:p>
                </text:list-item>
              </text:list>
            </text:list-item>
            <text:list-item>
              <text:p text:style-name="List_20_1_Content"> Es gibt zusätzliche Parameter, welche mit „–“ gestartet werden wie z.B. –ar (apect ratio = seitenverhältnis) </text:p>
            </text:list-item>
            <text:list-item>
              <text:p text:style-name="List_20_1_Content_Last"> Prompts und Parameter werden hier konkret dokumentiert: <text:a xlink:type="simple" xlink:href="https://docs.midjourney.com/docs/command-list" text:style-name="Internet_20_link" text:visited-style-name="Visited_20_Internet_20_Link">https://docs.midjourney.com/docs/command-list</text:a> sowie <text:a xlink:type="simple" xlink:href="https://docs.midjourney.com/docs/parameter-list" text:style-name="Internet_20_link" text:visited-style-name="Visited_20_Internet_20_Link">https://docs.midjourney.com/docs/parameter-list</text:a> </text:p>
            </text:list-item>
          </text:list>
        </text:list-item>
      </text:list>
      <text:h text:style-name="Heading_20_2" text:outline-level="2"><text:bookmark-start text:name="__RefHeading___chatgpt_zum_schreiben_der_texte_fuer_die_charaktere_3"/><text:bookmark-start text:name="chatgpt_zum_schreiben_der_texte_fuer_die_charaktere"/>ChatGPT zum Schreiben der Texte für die Charaktere<text:bookmark-end text:name="__RefHeading___chatgpt_zum_schreiben_der_texte_fuer_die_charaktere_3"/><text:bookmark-end text:name="chatgpt_zum_schreiben_der_texte_fuer_die_charaktere"/></text:h>
      <text:list text:style-name="List_20_1" text:continue-numbering="false">
        <text:list-item>
          <text:p text:style-name="List_20_1_Content_First"> Website <text:a xlink:type="simple" xlink:href="https://chat.openai.com/" text:style-name="Internet_20_link" text:visited-style-name="Visited_20_Internet_20_Link">https://chat.openai.com/</text:a></text:p>
        </text:list-item>
        <text:list-item>
          <text:p text:style-name="List_20_1_Content"> Preis für „Plus“ Variante (neueste Version, weniger Wartezeiten und geringere Limits) bei ~$20/Monat, man sieht die Preise erst wenn man bereits ein Konto hat</text:p>
        </text:list-item>
        <text:list-item>
          <text:p text:style-name="List_20_1_Content"> ChatGPT Prompts und die Anwendung sind ziemlich intuitiv, da man mit ChatGPT wie mit einem Menschen „Konversationen führen kann“</text:p>
          <text:list text:style-name="List_20_1">
            <text:list-item>
              <text:p text:style-name="List_20_1_Content"> Hier sollte man sich trotzdem möglichst kurz und präsise fassen, damit weiterhin ein fokus auf das Ergebnis vorhanden ist</text:p>
            </text:list-item>
            <text:list-item>
              <text:p text:style-name="List_20_1_Content"> Sobald ChatGPT eine Antwort fertig hat, kann es diese innerhalb des gleichen „Chats“ referenziert werden z.B. „Ändere x“, „Kürzer“ oder „formlos“ oder allen erdenklichen weiteren Änderungswünschen</text:p>
            </text:list-item>
          </text:list>
        </text:list-item>
        <text:list-item>
          <text:p text:style-name="List_20_1_Content"> Wichtig! ChatGPT kennt nur Informationen und Fakten, welche bis 2021 im Internet zu finden waren</text:p>
        </text:list-item>
        <text:list-item>
          <text:p text:style-name="List_20_1_Content_Last"> Wichtig! Es kann Fakten falsch darstellen und sollte daher immer auch noch zusätzlich auf Korrektheit geprüft werden.</text:p>
        </text:list-item>
      </text:list>
      <text:h text:style-name="Heading_20_2" text:outline-level="2"><text:bookmark-start text:name="__RefHeading___elevenlabs_zum_vertonen_der_texte_4"/><text:bookmark-start text:name="elevenlabs_zum_vertonen_der_texte"/>ElevenLabs zum Vertonen der Texte<text:bookmark-end text:name="__RefHeading___elevenlabs_zum_vertonen_der_texte_4"/><text:bookmark-end text:name="elevenlabs_zum_vertonen_der_texte"/></text:h>
      <text:list text:style-name="List_20_1" text:continue-numbering="false">
        <text:list-item>
          <text:p text:style-name="List_20_1_Content_First"> Website <text:a xlink:type="simple" xlink:href="https://beta.elevenlabs.io/" text:style-name="Internet_20_link" text:visited-style-name="Visited_20_Internet_20_Link">https://beta.elevenlabs.io/</text:a></text:p>
        </text:list-item>
        <text:list-item>
          <text:p text:style-name="List_20_1_Content"> Preise <text:a xlink:type="simple" xlink:href="https://beta.elevenlabs.io/pricing" text:style-name="Internet_20_link" text:visited-style-name="Visited_20_Internet_20_Link">https://beta.elevenlabs.io/pricing</text:a></text:p>
        </text:list-item>
        <text:list-item>
          <text:p text:style-name="List_20_1_Content"> Speech Synthesis: <text:a xlink:type="simple" xlink:href="https://elevenlabs.io/speech-synthesis" text:style-name="Internet_20_link" text:visited-style-name="Visited_20_Internet_20_Link">https://elevenlabs.io/speech-synthesis</text:a></text:p>
        </text:list-item>
        <text:list-item>
          <text:p text:style-name="List_20_1_Content_Last"> Voice Lab: <text:a xlink:type="simple" xlink:href="https://elevenlabs.io/voice-lab" text:style-name="Internet_20_link" text:visited-style-name="Visited_20_Internet_20_Link">https://elevenlabs.io/voice-lab</text:a></text:p>
        </text:list-item>
      </text:list>
      <text:p text:style-name="Text_20_body">Im Voice Lab kann man neue Stimmen erstellen, vorhandene nutzen oder auf Grundlage von bestehenden Audiodateien eine Stimme eintrainieren. Die folgenden Schritte müssen jeweils durchgeführt werden:</text:p>
      <text:list text:style-name="List_20_1" text:continue-numbering="false">
        <text:list-item>
          <text:p text:style-name="List_20_1_Content_First"> Stimme erstellen:</text:p>
        </text:list-item>
        <text:list-item>
          <text:p text:style-name="List_20_1_Content"> Stimme erstellen: „Add Voice or Cloned Voice“ → „Voice Desgin“</text:p>
        </text:list-item>
        <text:list-item>
          <text:p text:style-name="List_20_1_Content"> Stimme aus vorhandenen Auswählen: „Add Voice or Cloned Voice“ → „Voice Library“</text:p>
        </text:list-item>
        <text:list-item>
          <text:p text:style-name="List_20_1_Content_Last"> Stimme Clonen: „Add Voice or Cloned Voice“ → „Instant Voice Cloning“</text:p>
        </text:list-item>
      </text:list>
      <text:p text:style-name="Text_20_body">Sobald die Stimme erstellt ist, kann man im Speech Synthesiser den Text in Sprache umwandeln lassen. Hierzu folgende Schritte durchführen:</text:p>
      <text:list text:style-name="List_20_1" text:continue-numbering="false">
        <text:list-item>
          <text:p text:style-name="List_20_1_Content_First"> In den Settings die gewünschte Stimme konfigurieren. Hierzu gehört auch die Stabilität und die Klarheit der Stimme. Umso unstabiler die stimme, umso mehr (unkontrollierte) Variationen fließen in die Audio datei ein. </text:p>
        </text:list-item>
        <text:list-item>
          <text:p text:style-name="List_20_1_Content_Last"> <text:span text:style-name="Strong_20_Emphasis"><text:span text:style-name="underline">Wichtig:</text:span></text:span> Umstellen von Eleven English v1 auf Eleven Mutlilingual v1, da sonst ein deutscher text mit stark englischem Akzent heraus kommt.</text:p>
        </text:list-item>
      </text:list>
      <text:p text:style-name="Text_20_body">Dann kann der Text eingegeben werden. Durch den Button „Generate“ wird dann der Text in Sprache umgewandelt. Nach der Erzeugung der Datei, kann diese auch heruntergeladen werden.</text:p>
      <text:h text:style-name="Heading_20_2" text:outline-level="2"><text:bookmark-start text:name="__RefHeading___d-id_zum_animieren_und_hinterlegen_der_statischen_portraets_5"/><text:bookmark-start text:name="d-id_zum_animieren_und_hinterlegen_der_statischen_portraets"/>D-ID zum Animieren und Hinterlegen der statischen Porträts:<text:bookmark-end text:name="__RefHeading___d-id_zum_animieren_und_hinterlegen_der_statischen_portraets_5"/><text:bookmark-end text:name="d-id_zum_animieren_und_hinterlegen_der_statischen_portraets"/></text:h>
      <text:list text:style-name="List_20_1" text:continue-numbering="false">
        <text:list-item>
          <text:p text:style-name="List_20_1_Content_First"> Website <text:a xlink:type="simple" xlink:href="https://www.d-id.com/" text:style-name="Internet_20_link" text:visited-style-name="Visited_20_Internet_20_Link">https://www.d-id.com/</text:a></text:p>
        </text:list-item>
        <text:list-item>
          <text:p text:style-name="List_20_1_Content_Last"> Preise <text:a xlink:type="simple" xlink:href="https://www.d-id.com/pricing/" text:style-name="Internet_20_link" text:visited-style-name="Visited_20_Internet_20_Link">https://www.d-id.com/pricing/</text:a></text:p>
        </text:list-item>
      </text:list>
      <text:p text:style-name="Text_20_body">Folgende Schritte müssen zum Animieren durchgeführt werden:</text:p>
      <text:list text:style-name="List_20_1" text:continue-numbering="false">
        <text:list-item>
          <text:p text:style-name="List_20_1_Content_First"> Anmelden</text:p>
        </text:list-item>
        <text:list-item>
          <text:p text:style-name="List_20_1_Content"> Im rechten oberen Eck „Create Video“ drücken</text:p>
        </text:list-item>
        <text:list-item>
          <text:p text:style-name="List_20_1_Content"> In den Standard-Präsentatoren gibt es einen „Add“ Button. Dieser muss verwendet werden, um das vorher in Midjourney generierte Bild hochzuladen</text:p>
        </text:list-item>
        <text:list-item>
          <text:p text:style-name="List_20_1_Content"> Sobald das Bild hochgeladen ist, kann dieses ausgewählt werden</text:p>
        </text:list-item>
        <text:list-item>
          <text:p text:style-name="List_20_1_Content"> In der rechten Spalte dann auf „Upload Audio File“ wechseln</text:p>
        </text:list-item>
        <text:list-item>
          <text:p text:style-name="List_20_1_Content"> Hier das zuvor in elevenlabs generierte Audio File hochladen</text:p>
        </text:list-item>
        <text:list-item>
          <text:p text:style-name="List_20_1_Content_Last"> Die Videoerzeugung mit „Create“ star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3:ki-videos-generieren</dc:title>
  </office:meta>
</office:document-meta>
</file>