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b004a1add190b6cb079c59299934ce.png"/>
  <manifest:file-entry manifest:media-type="image/png" manifest:full-path="Pictures/8c6fb367f37772fb8e3fa5880c864d9c.png"/>
  <manifest:file-entry manifest:media-type="image/jpeg" manifest:full-path="Pictures/486e1811c0eaeb4d1f3a9c92df52acd0.jpg"/>
  <manifest:file-entry manifest:media-type="image/jpeg" manifest:full-path="Pictures/7f7d4b04e023496424ba919269dba675.jpg"/>
  <manifest:file-entry manifest:media-type="image/jpeg" manifest:full-path="Pictures/e25e1469b58aebba1736bc9a1c20faf6.jpg"/>
  <manifest:file-entry manifest:media-type="image/png" manifest:full-path="Pictures/ec9a94fba4d6d9a8ae80433bdd14a6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kte:2025:esp32-c3_super_mini_cabel_addon"/><text:bookmark-start text:name="__RefHeading___ein_kabel-add-on_zur_kommunikation_mit_dem_mahr_extramess_2001_1"/><text:bookmark-start text:name="ein_kabel-add-on_zur_kommunikation_mit_dem_mahr_extramess_2001"/>Ein Kabel-Add-on zur Kommunikation mit dem Mahr Extramess 2001<text:bookmark-end text:name="__RefHeading___ein_kabel-add-on_zur_kommunikation_mit_dem_mahr_extramess_2001_1"/><text:bookmark-end text:name="ein_kabel-add-on_zur_kommunikation_mit_dem_mahr_extramess_2001"/></text:h>
      <text:p text:style-name="Text_20_body">Mit einem günstigen ESP32-C3 Super Mini und einem M8-4-Pol-Kabel haben wir ein eigenes Interface gebaut, um das proprietäre Mahr Extramess 2001 auszulesen – ganz ohne das teure Originalkabel (111 €). Statt nur 1 Messwert pro Sekunde (offizielle Software) erreichen wir mit dem ESP32 eine effektive Abtastrate von ca. 14,5 Hz. Dazu wurde das serielle Protokoll rückentwickelt (4800 Baud, 7 Datenbits, even Parity, 2 Stopbits), um Befehle wie ?\r (Messwert abfragen) oder ABS\r (absoluter Modus) zu senden.Der ESP32 liest die Antwort, filtert den Messwert und gibt ihn im CSV-Format über USB aus – ideal für Logging und Analyse, z. B. in Excel.</text:p>
      <text:p text:style-name="Text_20_body"><draw:frame draw:style-name="mediacenter" draw:name="0" text:anchor-type="paragraph" draw:z-index="0" svg:width="26.458333333333cm" style:rel-width="100%" svg:height="19.84375cm" style:rel-height="scale"><draw:image xlink:href="Pictures/26b004a1add190b6cb079c59299934ce.png" xlink:type="simple" xlink:show="embed" xlink:actuate="onLoad"/></draw:frame></text:p>
      <text:h text:style-name="Heading_20_3" text:outline-level="3"><text:bookmark-start text:name="__RefHeading___hardware-setup_2"/><text:bookmark-start text:name="hardware-setup"/>Hardware-Setup<text:bookmark-end text:name="__RefHeading___hardware-setup_2"/><text:bookmark-end text:name="hardware-setup"/></text:h>
      <text:p text:style-name="Text_20_body">Wir verwendeten zwei Hauptkomponenten:</text:p>
      <text:p text:style-name="Text_20_body">- <text:span text:style-name="Strong_20_Emphasis">ESP32-C3 Super Mini</text:span> Ein kompakter und kostengünstiger Mikrocontroller, der USB- und UART-Kommunikation unterstützt. (<text:a xlink:type="simple" xlink:href="https://de.aliexpress.com/item/1005005967641936.html?spm=a2g0o.order_list.order_list_main.150.34605c5fNmN1Yf&amp;gatewayAdapt=glo2deu" text:style-name="Internet_20_link" text:visited-style-name="Visited_20_Internet_20_Link">Kaufen bei AliExpress)</text:a></text:p>
      <text:p text:style-name="Text_20_body">- <text:span text:style-name="Strong_20_Emphasis">M8 4-Pol-Kabel</text:span> Verbindet den ESP32 mit dem Mahr Extramess 2001. (<text:a xlink:type="simple" xlink:href="https://www.amazon.de/dp/B0CNXGKMMK?ref=ppx_yo2ov_dt_b_fed_asin_title&amp;th=1" text:style-name="Internet_20_link" text:visited-style-name="Visited_20_Internet_20_Link">Kaufen bei Amazon</text:a>)</text:p>
      <text:p text:style-name="Text_20_body">- <text:span text:style-name="Strong_20_Emphasis">3D gedruckten Komponenten</text:span> Die STL Datein und eine Fusion360 Datei falls nochmal etwas am Design verändert werden soll, findest du <text:a xlink:type="simple" xlink:href="https://www.printables.com/model/1326128-esp32-c3-super-mini-cabel-addon/files" text:style-name="Internet_20_link" text:visited-style-name="Visited_20_Internet_20_Link">hier</text:a>.</text:p>
      <text:p text:style-name="Text_20_body">- <text:span text:style-name="Strong_20_Emphasis">Mahr Extremess 2001 Messtaster</text:span>
<draw:frame draw:style-name="mediacenter" draw:name="1" text:anchor-type="paragraph" draw:z-index="1" svg:width="10.583333333333cm" svg:height="7.6067708333333cm"><draw:image xlink:href="Pictures/8c6fb367f37772fb8e3fa5880c864d9c.png" xlink:type="simple" xlink:show="embed" xlink:actuate="onLoad"/></draw:frame></text:p>
      <text:p text:style-name="Text_20_body">Der <text:span text:style-name="Strong_20_Emphasis">ESP32</text:span> fungiert als Vermittler zwischen der seriellen Schnittstelle des Mahr-Geräts und einem modernen Computer via USB. Er sendet Anfragen und verarbeitet die eingehenden Messwerte, welche in einem formatgerechten Stil für Protokollierung oder Analyse ausgegeben werden.</text:p>
      <text:p text:style-name="Text_20_body"><text:span text:style-name="Strong_20_Emphasis">Warum haben wir das gebaut?</text:span>
Weil das Originalkabel vom Hersteller <text:span text:style-name="Strong_20_Emphasis">111 €</text:span> kostet – hauptsächlich wegen eines integrierten FTDI-Controllers – und die offizielle Software nur <text:span text:style-name="Strong_20_Emphasis">eine Messabfrage pro Sekunde</text:span> erlaubt, was für den praktischen Einsatz viel zu langsam ist.</text:p>
      <text:p text:style-name="Text_20_body">Zur Lösung dieses Problems haben wir das Kommunikationsprotokoll zwischen der <text:span text:style-name="Strong_20_Emphasis">MahrConnect-Software</text:span> und dem <text:span text:style-name="Strong_20_Emphasis">Mahr Extramess 2001</text:span> rückentwickelt. Dabei stellten wir fest, dass die Software nur nach einem bestimmten Gerätenamen auf dem FTDI-Controller sucht. Mit diesem Wissen konnten wir ein generisches UART-Gerät nutzen, um den seriellen Datenverkehr zu überwachen und die notwendigen Signale und Befehle zu identifizieren.</text:p>
      <text:h text:style-name="Heading_20_3" text:outline-level="3"><text:bookmark-start text:name="__RefHeading___protokollanalyse_3"/><text:bookmark-start text:name="protokollanalyse"/>Protokollanalyse<text:bookmark-end text:name="__RefHeading___protokollanalyse_3"/><text:bookmark-end text:name="protokollanalyse"/></text:h>
      <text:p text:style-name="Text_20_body"><draw:frame draw:style-name="medialeft" draw:name="2" text:anchor-type="paragraph" draw:z-index="2" svg:width="10.583333333333cm" svg:height="7.6377766927083cm"><draw:image xlink:href="Pictures/486e1811c0eaeb4d1f3a9c92df52acd0.jpg" xlink:type="simple" xlink:show="embed" xlink:actuate="onLoad"/></draw:frame>
Durch Analyse der Signale und Dokumentation identifizierten wir folgende Kommunikationsparameter:</text:p>
      <text:p text:style-name="Text_20_body">- <text:span text:style-name="Strong_20_Emphasis">Baudrate</text:span>: 4800</text:p>
      <text:p text:style-name="Text_20_body">- <text:span text:style-name="Strong_20_Emphasis">Datenbits</text:span>: 7</text:p>
      <text:p text:style-name="Text_20_body">- <text:span text:style-name="Strong_20_Emphasis">Parität</text:span>: gerade (even)</text:p>
      <text:p text:style-name="Text_20_body">- <text:span text:style-name="Strong_20_Emphasis">Stoppbits</text:span>: 2</text:p>
      <text:p text:style-name="Text_20_body">Das Protokoll akzeptiert spezifische ASCII-Befehle, die mit einem Wagenrücklauf (`\r`) abgeschlossen werden. Wichtige Befehle sind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Befehl</text:span>  </text:p>
          </table:table-cell>
          <table:table-cell office:value-type="string" table:style-name="tablecell">
            <text:p text:style-name="tablealignleft"> <text:span text:style-name="Strong_20_Emphasis">Funktion</text:span>                             </text:p>
          </table:table-cell>
        </table:table-row>
        <table:table-row>
          <table:table-cell office:value-type="string" table:style-name="tablecell">
            <text:p text:style-name="tablealignleft"> RES1\r      </text:p>
          </table:table-cell>
          <table:table-cell office:value-type="string" table:style-name="tablecell">
            <text:p text:style-name="tablealignleft"> Messbereich auf Voreinstellung 1 setzen  </text:p>
          </table:table-cell>
        </table:table-row>
        <table:table-row>
          <table:table-cell office:value-type="string" table:style-name="tablecell">
            <text:p text:style-name="tablealignleft"> RES2\r      </text:p>
          </table:table-cell>
          <table:table-cell office:value-type="string" table:style-name="tablecell">
            <text:p text:style-name="tablealignleft"> Messbereich auf Voreinstellung 2 setzen  </text:p>
          </table:table-cell>
        </table:table-row>
        <table:table-row>
          <table:table-cell office:value-type="string" table:style-name="tablecell">
            <text:p text:style-name="tablealignleft"> RES3\r      </text:p>
          </table:table-cell>
          <table:table-cell office:value-type="string" table:style-name="tablecell">
            <text:p text:style-name="tablealignleft"> Messbereich auf Voreinstellung 3 setzen  </text:p>
          </table:table-cell>
        </table:table-row>
        <table:table-row>
          <table:table-cell office:value-type="string" table:style-name="tablecell">
            <text:p text:style-name="tablealignleft"> TOL?\r      </text:p>
          </table:table-cell>
          <table:table-cell office:value-type="string" table:style-name="tablecell">
            <text:p text:style-name="tablealignleft"> Toleranzeinstellungen abfragen           </text:p>
          </table:table-cell>
        </table:table-row>
        <table:table-row>
          <table:table-cell office:value-type="string" table:style-name="tablecell">
            <text:p text:style-name="tablealignleft"> SET?\r      </text:p>
          </table:table-cell>
          <table:table-cell office:value-type="string" table:style-name="tablecell">
            <text:p text:style-name="tablealignleft"> Aktuellen Status abfragen                </text:p>
          </table:table-cell>
        </table:table-row>
        <table:table-row>
          <table:table-cell office:value-type="string" table:style-name="tablecell">
            <text:p text:style-name="tablealignleft"> ?\r         </text:p>
          </table:table-cell>
          <table:table-cell office:value-type="string" table:style-name="tablecell">
            <text:p text:style-name="tablealignleft"> Aktuellen Messwert abfragen              </text:p>
          </table:table-cell>
        </table:table-row>
        <table:table-row>
          <table:table-cell office:value-type="string" table:style-name="tablecell">
            <text:p text:style-name="tablealignleft"> RST\r       </text:p>
          </table:table-cell>
          <table:table-cell office:value-type="string" table:style-name="tablecell">
            <text:p text:style-name="tablealignleft"> Zurücksetzen und ABS-Modus deaktivieren  </text:p>
          </table:table-cell>
        </table:table-row>
        <table:table-row>
          <table:table-cell office:value-type="string" table:style-name="tablecell">
            <text:p text:style-name="tablealignleft"> BAT?\r      </text:p>
          </table:table-cell>
          <table:table-cell office:value-type="string" table:style-name="tablecell">
            <text:p text:style-name="tablealignleft"> Batteriestatus abfragen                  </text:p>
          </table:table-cell>
        </table:table-row>
        <table:table-row>
          <table:table-cell office:value-type="string" table:style-name="tablecell">
            <text:p text:style-name="tablealignleft"> MAX\r       </text:p>
          </table:table-cell>
          <table:table-cell office:value-type="string" table:style-name="tablecell">
            <text:p text:style-name="tablealignleft"> Maximalen Messwert anzeigen              </text:p>
          </table:table-cell>
        </table:table-row>
        <table:table-row>
          <table:table-cell office:value-type="string" table:style-name="tablecell">
            <text:p text:style-name="tablealignleft"> MIN\r       </text:p>
          </table:table-cell>
          <table:table-cell office:value-type="string" table:style-name="tablecell">
            <text:p text:style-name="tablealignleft"> Minimalen Messwert anzeigen              </text:p>
          </table:table-cell>
        </table:table-row>
        <table:table-row>
          <table:table-cell office:value-type="string" table:style-name="tablecell">
            <text:p text:style-name="tablealignleft"> OFF\r       </text:p>
          </table:table-cell>
          <table:table-cell office:value-type="string" table:style-name="tablecell">
            <text:p text:style-name="tablealignleft"> Gerät ausschalten                        </text:p>
          </table:table-cell>
        </table:table-row>
        <table:table-row>
          <table:table-cell office:value-type="string" table:style-name="tablecell">
            <text:p text:style-name="tablealignleft"> ABS\r       </text:p>
          </table:table-cell>
          <table:table-cell office:value-type="string" table:style-name="tablecell">
            <text:p text:style-name="tablealignleft"> Absoluten Messmodus aktivieren           </text:p>
          </table:table-cell>
        </table:table-row>
      </table:table>
      <text:p text:style-name="Text_20_body">Mit diesen Befehlen konnten wir vollständig kontrolliert mit dem Gerät interagieren.</text:p>
      <text:h text:style-name="Heading_20_3" text:outline-level="3"><text:bookmark-start text:name="__RefHeading___implementierung_4"/><text:bookmark-start text:name="implementierung"/>Implementierung<text:bookmark-end text:name="__RefHeading___implementierung_4"/><text:bookmark-end text:name="implementierung"/></text:h>
      <text:p text:style-name="Text_20_body">Wir verwendeten den <text:span text:style-name="Strong_20_Emphasis">ESP32-C3 Super Mini</text:span> – einen der kleinsten und günstigsten Mikrocontroller – als Brücke zwischen der alten seriellen Schnittstelle und einem modernen Computer per USB.
<draw:frame draw:style-name="medialeft" draw:name="3" text:anchor-type="paragraph" draw:z-index="3" svg:width="10.583333333333cm" svg:height="7.9375cm"><draw:image xlink:href="Pictures/7f7d4b04e023496424ba919269dba675.jpg" xlink:type="simple" xlink:show="embed" xlink:actuate="onLoad"/></draw:frame></text:p>
      <text:p text:style-name="Text_20_body">Der ESP32 wurde so programmiert, dass er:</text:p>
      <text:p text:style-name="Text_20_body">- Alle <text:span text:style-name="Strong_20_Emphasis">5 ms</text:span> eine Messabfrage `?\r` über <text:span text:style-name="Strong_20_Emphasis">Serial1</text:span> sendet</text:p>
      <text:p text:style-name="Text_20_body">- Auf eine Antwort wartet, die mit `\r` endet</text:p>
      <text:p text:style-name="Text_20_body">- Das Ergebnis parst und nur den numerischen Messwert (in mm) extrahiert</text:p>
      <text:p text:style-name="Text_20_body">- Zeitstempel und Wert im <text:span text:style-name="Strong_20_Emphasis">CSV-kompatiblen Format</text:span> per USB-Serial ausgibt</text:p>
      <text:p text:style-name="Text_20_body"><text:span text:style-name="Strong_20_Emphasis">Serielle Konfiguration:</text:span></text:p>
      <text:p text:style-name="Text_20_body"><text:span text:style-name="Emphasis">mySerial.begin(4800, SERIAL_7E2, 21, 20);  </text:span> RX = GPIO21, TX = GPIO20</text:p>
      <text:p text:style-name="Text_20_body">Zum Überwachen der seriellen Daten nutzten wir <text:span text:style-name="Strong_20_Emphasis">CoolTerm</text:span>, um die Ausgabe als `.txt`-Datei zu speichern – zur späteren Analyse in Excel.</text:p>
      <text:p text:style-name="Text_20_body">&lt;br&gt; </text:p>
      <text:p text:style-name="Text_20_body">&lt;br&gt;
<draw:frame draw:style-name="mediaright" draw:name="4" text:anchor-type="paragraph" draw:z-index="4" svg:width="7.9375cm" svg:height="10.587059859155cm"><draw:image xlink:href="Pictures/e25e1469b58aebba1736bc9a1c20faf6.jpg" xlink:type="simple" xlink:show="embed" xlink:actuate="onLoad"/></draw:frame></text:p>
      <text:p text:style-name="Text_20_body"><draw:frame draw:style-name="mediacenter" draw:name="5" text:anchor-type="paragraph" draw:z-index="5" svg:width="23.547916666667cm" style:rel-width="100%" svg:height="10.958321447976cm" style:rel-height="scale"><draw:image xlink:href="Pictures/ec9a94fba4d6d9a8ae80433bdd14a673.png" xlink:type="simple" xlink:show="embed" xlink:actuate="onLoad"/></draw:frame></text:p>
      <text:h text:style-name="Heading_20_3" text:outline-level="3"><text:bookmark-start text:name="__RefHeading___leistung_5"/><text:bookmark-start text:name="leistung"/>Leistung<text:bookmark-end text:name="__RefHeading___leistung_5"/><text:bookmark-end text:name="leistung"/></text:h>
      <text:p text:style-name="Text_20_body">Mit dieser Konfiguration erreichten wir eine effektive Abtastrate von ca. 14,5 Hz, was eine deutliche Verbesserung gegenüber der ursprünglichen Begrenzung von 1 Hz durch die offizielle Mahr-Software darstellt. Zwar wurde im Code ein Abfrageintervall von 5 ms (entspricht 200 Hz) angestrebt, jedoch limitiert die serielle Schnittstelle (4800 Baud, 7 Datenbits, Even Parity, 2 Stopbits) die tatsächlich mögliche Datenrate:</text:p>
      <text:p text:style-name="Text_20_body">- Bei 4800 Baud ergibt sich eine maximale Datenübertragungsrate von ca. 480 Zeichen pro Sekunde.</text:p>
      <text:p text:style-name="Text_20_body">- Durch das verwendete 7E2-Format (insgesamt 11 Bits pro Zeichen) und Protokoll-Overhead ist der Durchsatz auf ca. 40–50 Werte pro Sekunde begrenzt – unter optimalen Bedingungen.</text:p>
      <text:p text:style-name="Text_20_body">- Reale Einflüsse wie Gerätereaktionszeit und Signalverarbeitung senken die effektive Rate weiter auf etwa 14–15 Hz.</text:p>
      <text:p text:style-name="Text_20_body">Außerdem zeigte sich, dass bei Intervallen unter 10 ms die Bedienknöpfe am Messgerät nicht mehr zuverlässig reagieren – vermutlich, weil das Gerät durch ständige Anfragen blockiert wird. Daher wurde ein stabiler Kompromiss mit einem 5 ms-Abfrageintervall im Code gewählt, obwohl die effektive Abtastrate auf ca. 14,5 Hz begrenzt bleibt. Für die meisten Anwendungen im Bereich der Positions- oder Längenmessung ist dies jedoch bereits völlig ausreichend.</text:p>
      <text:h text:style-name="Heading_20_3" text:outline-level="3"><text:bookmark-start text:name="__RefHeading___der_code_auf_dem_esp32-c3_6"/><text:bookmark-start text:name="der_code_auf_dem_esp32-c3"/>Der Code auf dem ESP32-C3:<text:bookmark-end text:name="__RefHeading___der_code_auf_dem_esp32-c3_6"/><text:bookmark-end text:name="der_code_auf_dem_esp32-c3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 Verwende Serial1 für die UART-Kommunikation</text:span><text:line-break/><text:span text:style-name="highlight_co1">// Wichtige Befehle siehe Kommentare unten</text:span><text:line-break/>HardwareSerial mySerial<text:span text:style-name="highlight_br0">(</text:span><text:span text:style-name="highlight_nu0">1</text:span><text:span text:style-name="highlight_br0">)</text:span><text:span text:style-name="highlight_sy4">;</text:span><text:line-break/><text:span text:style-name="highlight_kw4">bool</text:span> dataRecived <text:span text:style-name="highlight_sy1">=</text:span> <text:span text:style-name="highlight_kw2">false</text:span><text:span text:style-name="highlight_sy4">;</text:span><text:line-break/> <text:line-break/><text:span text:style-name="highlight_kw4">void</text:span> setup<text:span text:style-name="highlight_br0">(</text:span><text:span text:style-name="highlight_br0">)</text:span> <text:span text:style-name="highlight_br0">{</text:span><text:line-break/><text:s text:c="2"/>Serial.<text:span text:style-name="highlight_me1">begin</text:span><text:span text:style-name="highlight_br0">(</text:span><text:span text:style-name="highlight_nu0">115200</text:span><text:span text:style-name="highlight_br0">)</text:span><text:span text:style-name="highlight_sy4">;</text:span><text:line-break/><text:s text:c="2"/>mySerial.<text:span text:style-name="highlight_me1">begin</text:span><text:span text:style-name="highlight_br0">(</text:span><text:span text:style-name="highlight_nu0">4800</text:span>, SERIAL_7E2, <text:span text:style-name="highlight_nu0">21</text:span>, <text:span text:style-name="highlight_nu0">20</text:span><text:span text:style-name="highlight_br0">)</text:span><text:span text:style-name="highlight_sy4">;</text:span><text:s text:c="2"/><text:span text:style-name="highlight_co1">// UART-Setup: RX/TX</text:span><text:line-break/><text:s text:c="2"/>Serial.<text:span text:style-name="highlight_me1">println</text:span><text:span text:style-name="highlight_br0">(</text:span><text:span text:style-name="highlight_st0">"ESP32 UART MahrConnect Extramess 2001"</text:span><text:span text:style-name="highlight_br0">)</text:span><text:span text:style-name="highlight_sy4">;</text:span>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 <text:span text:style-name="highlight_br0">{</text:span><text:line-break/><text:s text:c="2"/><text:span text:style-name="highlight_co1">// Anfrage senden</text:span><text:line-break/><text:s text:c="2"/>mySerial.<text:span text:style-name="highlight_me1">write</text:span><text:span text:style-name="highlight_br0">(</text:span><text:span text:style-name="highlight_st0">"?<text:span text:style-name="highlight_es1">\r</text:span>"</text:span><text:span text:style-name="highlight_br0">)</text:span><text:span text:style-name="highlight_sy4">;</text:span><text:s text:c="2"/><text:span text:style-name="highlight_co1">// oder nur "?" falls kein CR erforderlich</text:span><text:line-break/> <text:line-break/><text:s text:c="2"/><text:span text:style-name="highlight_co1">// Antwort abwarten (max. 500 ms)</text:span><text:line-break/><text:s text:c="2"/>String message <text:span text:style-name="highlight_sy1">=</text:span> <text:span text:style-name="highlight_st0">""</text:span><text:span text:style-name="highlight_sy4">;</text:span><text:line-break/><text:s text:c="2"/><text:span text:style-name="highlight_kw4">float</text:span> startTime <text:span text:style-name="highlight_sy1">=</text:span> millis<text:span text:style-name="highlight_br0">(</text:span><text:span text:style-name="highlight_br0">)</text:span><text:span text:style-name="highlight_sy4">;</text:span><text:line-break/><text:s text:c="2"/><text:span text:style-name="highlight_kw1">while</text:span> <text:span text:style-name="highlight_br0">(</text:span>millis<text:span text:style-name="highlight_br0">(</text:span><text:span text:style-name="highlight_br0">)</text:span> <text:span text:style-name="highlight_sy2">-</text:span> startTime <text:span text:style-name="highlight_sy1">&lt;</text:span> <text:span text:style-name="highlight_nu0">300</text:span><text:span text:style-name="highlight_br0">)</text:span> <text:span text:style-name="highlight_br0">{</text:span><text:line-break/><text:s text:c="4"/><text:span text:style-name="highlight_kw1">if</text:span> <text:span text:style-name="highlight_br0">(</text:span>mySerial.<text:span text:style-name="highlight_me1">available</text:span><text:span text:style-name="highlight_br0">(</text:span><text:span text:style-name="highlight_br0">)</text:span><text:span text:style-name="highlight_br0">)</text:span> <text:span text:style-name="highlight_br0">{</text:span><text:line-break/><text:s text:c="6"/><text:span text:style-name="highlight_kw4">char</text:span> c <text:span text:style-name="highlight_sy1">=</text:span> mySerial.<text:span text:style-name="highlight_me1">read</text:span><text:span text:style-name="highlight_br0">(</text:span><text:span text:style-name="highlight_br0">)</text:span><text:span text:style-name="highlight_sy4">;</text:span><text:line-break/><text:s text:c="6"/>message <text:span text:style-name="highlight_sy2">+</text:span><text:span text:style-name="highlight_sy1">=</text:span> c<text:span text:style-name="highlight_sy4">;</text:span><text:line-break/><text:s text:c="6"/><text:span text:style-name="highlight_kw1">if</text:span><text:span text:style-name="highlight_br0">(</text:span>c <text:span text:style-name="highlight_sy1">==</text:span> <text:span text:style-name="highlight_st0">'<text:span text:style-name="highlight_es1">\r</text:span>'</text:span><text:span text:style-name="highlight_br0">)</text:span> <text:span text:style-name="highlight_br0">{</text:span><text:line-break/><text:s text:c="8"/><text:span text:style-name="highlight_kw1">break</text:span><text:span text:style-name="highlight_sy4">;</text:span><text:line-break/><text:s text:c="6"/><text:span text:style-name="highlight_br0">}</text:span><text:line-break/><text:s text:c="4"/><text:span text:style-name="highlight_br0">}</text:span><text:line-break/><text:s text:c="2"/><text:span text:style-name="highlight_br0">}</text:span><text:line-break/> <text:line-break/><text:s text:c="2"/><text:span text:style-name="highlight_co1">// Wenn Daten vorhanden und kein Fehler, Zeitstempel + Wert ausgeben</text:span><text:line-break/><text:s text:c="2"/><text:span text:style-name="highlight_kw1">if</text:span><text:span text:style-name="highlight_br0">(</text:span>message <text:span text:style-name="highlight_sy1">==</text:span> <text:span text:style-name="highlight_st0">"ERR0<text:span text:style-name="highlight_es1">\r</text:span>"</text:span> <text:span text:style-name="highlight_sy3">&amp;&amp;</text:span> dataRecived<text:span text:style-name="highlight_br0">)</text:span> <text:span text:style-name="highlight_br0">{</text:span><text:line-break/><text:s text:c="4"/>Serial.<text:span text:style-name="highlight_me1">println</text:span><text:span text:style-name="highlight_br0">(</text:span><text:span text:style-name="highlight_st0">"."</text:span><text:span text:style-name="highlight_br0">)</text:span><text:span text:style-name="highlight_sy4">;</text:span><text:line-break/><text:s text:c="2"/><text:span text:style-name="highlight_br0">}</text:span><text:line-break/><text:s text:c="2"/><text:span text:style-name="highlight_kw1">if</text:span> <text:span text:style-name="highlight_br0">(</text:span>message.<text:span text:style-name="highlight_me1">length</text:span><text:span text:style-name="highlight_br0">(</text:span><text:span text:style-name="highlight_br0">)</text:span> <text:span text:style-name="highlight_sy1">&gt;</text:span> <text:span text:style-name="highlight_nu0">0</text:span> <text:span text:style-name="highlight_sy3">&amp;&amp;</text:span> message <text:span text:style-name="highlight_sy3">!</text:span><text:span text:style-name="highlight_sy1">=</text:span> <text:span text:style-name="highlight_st0">"ERR0<text:span text:style-name="highlight_es1">\r</text:span>"</text:span><text:span text:style-name="highlight_br0">)</text:span> <text:span text:style-name="highlight_br0">{</text:span><text:line-break/><text:s text:c="4"/><text:span text:style-name="highlight_kw4">float</text:span> currentTime <text:span text:style-name="highlight_sy1">=</text:span> millis<text:span text:style-name="highlight_br0">(</text:span><text:span text:style-name="highlight_br0">)</text:span> <text:span text:style-name="highlight_sy2">/</text:span> <text:span text:style-name="highlight_nu16">1000.0</text:span><text:span text:style-name="highlight_sy4">;</text:span><text:line-break/><text:s text:c="4"/>String formatedTime <text:span text:style-name="highlight_sy1">=</text:span> String<text:span text:style-name="highlight_br0">(</text:span>currentTime, <text:span text:style-name="highlight_nu0">3</text:span><text:span text:style-name="highlight_br0">)</text:span><text:span text:style-name="highlight_sy4">;</text:span><text:line-break/><text:s text:c="4"/>formatedTime.<text:span text:style-name="highlight_me1">replace</text:span><text:span text:style-name="highlight_br0">(</text:span><text:span text:style-name="highlight_st0">"."</text:span>, <text:span text:style-name="highlight_st0">","</text:span><text:span text:style-name="highlight_br0">)</text:span><text:span text:style-name="highlight_sy4">;</text:span><text:line-break/><text:s text:c="4"/>Serial.<text:span text:style-name="highlight_me1">print</text:span><text:span text:style-name="highlight_br0">(</text:span>formatedTime<text:span text:style-name="highlight_br0">)</text:span><text:span text:style-name="highlight_sy4">;</text:span><text:line-break/><text:s text:c="4"/>Serial.<text:span text:style-name="highlight_me1">print</text:span><text:span text:style-name="highlight_br0">(</text:span><text:span text:style-name="highlight_st0">";"</text:span><text:span text:style-name="highlight_br0">)</text:span><text:span text:style-name="highlight_sy4">;</text:span><text:line-break/> <text:line-break/><text:s text:c="4"/>message.<text:span text:style-name="highlight_me1">trim</text:span><text:span text:style-name="highlight_br0">(</text:span><text:span text:style-name="highlight_br0">)</text:span><text:span text:style-name="highlight_sy4">;</text:span><text:line-break/><text:s text:c="4"/><text:span text:style-name="highlight_kw4">int</text:span> index <text:span text:style-name="highlight_sy1">=</text:span> message.<text:span text:style-name="highlight_me1">indexOf</text:span><text:span text:style-name="highlight_br0">(</text:span><text:span text:style-name="highlight_st0">"mm"</text:span><text:span text:style-name="highlight_br0">)</text:span><text:span text:style-name="highlight_sy4">;</text:span><text:line-break/><text:s text:c="4"/>message.<text:span text:style-name="highlight_me1">replace</text:span><text:span text:style-name="highlight_br0">(</text:span><text:span text:style-name="highlight_st0">"."</text:span>, <text:span text:style-name="highlight_st0">","</text:span><text:span text:style-name="highlight_br0">)</text:span><text:span text:style-name="highlight_sy4">;</text:span><text:line-break/><text:s text:c="4"/>Serial.<text:span text:style-name="highlight_me1">println</text:span><text:span text:style-name="highlight_br0">(</text:span>message.<text:span text:style-name="highlight_me1">substring</text:span><text:span text:style-name="highlight_br0">(</text:span><text:span text:style-name="highlight_nu0">0</text:span>, index<text:span text:style-name="highlight_br0">)</text:span><text:span text:style-name="highlight_br0">)</text:span><text:span text:style-name="highlight_sy4">;</text:span><text:line-break/><text:s text:c="4"/>dataRecived <text:span text:style-name="highlight_sy1">=</text:span> <text:span text:style-name="highlight_kw2">true</text:span><text:span text:style-name="highlight_sy4">;</text:span><text:line-break/><text:s text:c="2"/><text:span text:style-name="highlight_br0">}</text:span> <text:line-break/><text:s text:c="2"/><text:span text:style-name="highlight_kw1">else</text:span> <text:span text:style-name="highlight_br0">{</text:span><text:line-break/><text:s text:c="4"/>dataRecived <text:span text:style-name="highlight_sy1">=</text:span> <text:span text:style-name="highlight_kw2">false</text:span><text:span text:style-name="highlight_sy4">;</text:span><text:line-break/><text:s text:c="2"/><text:span text:style-name="highlight_br0">}</text:span><text:line-break/> <text:line-break/><text:s text:c="2"/><text:span text:style-name="highlight_co1">// Verzögerung bestimmt die Abtastrate: 5 ms = 200 Hz</text:span><text:line-break/><text:s text:c="2"/>delay<text:span text:style-name="highlight_br0">(</text:span><text:span text:style-name="highlight_nu0">5</text:span><text:span text:style-name="highlight_br0">)</text:span><text:span text:style-name="highlight_sy4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5:esp32-c3_super_mini_cabel_addon</dc:title>
  </office:meta>
</office:document-meta>
</file>