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325a58db0646e83a05dffdae2a01519.jpg"/>
  <manifest:file-entry manifest:media-type="image/png" manifest:full-path="Pictures/7666fd914bcde511e62d2dc2ab982d5d.png"/>
  <manifest:file-entry manifest:media-type="image/png" manifest:full-path="Pictures/3f5ce9e40afad7da306220e0629f54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2025:wiki_to_label"/><text:bookmark-start text:name="__RefHeading___wiki-to-label_1"/><text:bookmark-start text:name="wiki-to-label"/>Wiki-to-Label<text:bookmark-end text:name="__RefHeading___wiki-to-label_1"/><text:bookmark-end text:name="wiki-to-label"/></text:h>
      <text:p text:style-name="Text_20_body"><draw:frame draw:style-name="media" draw:name="Ein cab-Labeldrucker welcher gerade ein Label gedruckt hat. Das Label besteht aus dem Text &quot;wiki.vspace.one&quot;, gefolgt von einem QR-Code, gefolgt von projekte:2025:usbc_to_spdif, mit einem Zeilenumbruch je Doppelpunkt. Legend" text:anchor-type="as-char" draw:z-index="0" svg:width="10.583333333333cm"><draw:text-box><text:p text:style-name="legendcenter"><draw:frame draw:style-name="media" draw:name="Ein cab-Labeldrucker welcher gerade ein Label gedruckt hat. Das Label besteht aus dem Text &quot;wiki.vspace.one&quot;, gefolgt von einem QR-Code, gefolgt von projekte:2025:usbc_to_spdif, mit einem Zeilenumbruch je Doppelpunkt." text:anchor-type="as-char" draw:z-index="0" svg:width="10.583333333333cm" svg:height="14.111111111111cm"><draw:image xlink:href="Pictures/1325a58db0646e83a05dffdae2a01519.jpg" xlink:type="simple" xlink:show="embed" xlink:actuate="onLoad"/></draw:frame>Ein cab-Labeldrucker welcher gerade ein Label gedruckt hat. Das Label besteht aus dem Text "wiki.vspace.one", gefolgt von einem QR-Code, gefolgt von projekte:2025:usbc_to_spdif, mit einem Zeilenumbruch je Doppelpunkt.</text:p></draw:text-box></draw:frame>
<draw:frame draw:style-name="media" draw:name="Eine Ansicht des Wiki. Ein QR-Code Symbol ist in der rechten Symbolleiste zu sehen. Ein roter Pfeil deutet darauf hin. Legend" text:anchor-type="as-char" draw:z-index="0" svg:width="10.583333333333cm"><draw:text-box><text:p text:style-name="legendcenter"><draw:frame draw:style-name="media" draw:name="Eine Ansicht des Wiki. Ein QR-Code Symbol ist in der rechten Symbolleiste zu sehen. Ein roter Pfeil deutet darauf hin." text:anchor-type="as-char" draw:z-index="1" svg:width="10.583333333333cm" svg:height="8.2576495132128cm"><draw:image xlink:href="Pictures/7666fd914bcde511e62d2dc2ab982d5d.png" xlink:type="simple" xlink:show="embed" xlink:actuate="onLoad"/></draw:frame>Eine Ansicht des Wiki. Ein QR-Code Symbol ist in der rechten Symbolleiste zu sehen. Ein roter Pfeil deutet darauf hin.</text:p></draw:text-box></draw:frame></text:p>
      <text:p text:style-name="Text_20_body">Status: <draw:a xlink:type="simple" xlink:href="http://wiki.vspace.one/doku.php?id=projekte:projektstatus"><draw:frame draw:style-name="media" draw:name="WIP Legend" text:anchor-type="as-char" draw:z-index="0" svg:width="1.3229166666667cm"><draw:text-box><text:p text:style-name="legendcenter"><draw:frame draw:style-name="media" draw:name="WIP" text:anchor-type="as-char" draw:z-index="2" svg:width="1.3229166666667cm" svg:height="0.49512670565302cm"><draw:image xlink:href="Pictures/3f5ce9e40afad7da306220e0629f54b5.png" xlink:type="simple" xlink:show="embed" xlink:actuate="onLoad"/></draw:frame>WIP</text:p></draw:text-box></draw:frame></draw:a></text:p>
      <text:p text:style-name="Text_20_body">Problem: Verfügbarkeit von Dokumentation im Wiki nicht immer offensichtlich, während man gerade vor einem Gerät steht.</text:p>
      <text:p text:style-name="Text_20_body">Lösung: im Wiki einen Button zeigen, der direkt ein Ettiket mit QR-Code zum Wiki-Artikel ausdruckt.</text:p>
      <text:h text:style-name="Heading_20_2" text:outline-level="2"><text:bookmark-start text:name="__RefHeading___komponenten_2"/><text:bookmark-start text:name="komponenten"/>Komponenten<text:bookmark-end text:name="__RefHeading___komponenten_2"/><text:bookmark-end text:name="komponenten"/></text:h>
      <text:h text:style-name="Heading_20_3" text:outline-level="3"><text:bookmark-start text:name="__RefHeading___proxy_3"/><text:bookmark-start text:name="proxy"/>Proxy<text:bookmark-end text:name="__RefHeading___proxy_3"/><text:bookmark-end text:name="proxy"/></text:h>
      <text:p text:style-name="Text_20_body">Der WTL-Proxy läuft lokal im Space in einem Docker-Container. Er nimmt per HTTP eine Druckanfrage an, setzt Titel und URL aus dieser in eine Vorlage ein, und sendet die ausgefüllte Vorlage via FTP an einen unserer <text:a xlink:type="simple" xlink:href="http://wiki.vspace.one/doku.php?id=ausstattung:labor:cab_label_drucker" text:style-name="Internet_20_link" text:visited-style-name="Visited_20_Internet_20_Link">cab Mach4/300P Labeldrucker</text:a>.</text:p>
      <text:p text:style-name="Text_20_body">Status: <draw:a xlink:type="simple" xlink:href="http://wiki.vspace.one/doku.php?id=projekte:projektstatus"><draw:frame draw:style-name="media" draw:name="WIP Legend" text:anchor-type="as-char" draw:z-index="0" svg:width="1.3229166666667cm"><draw:text-box><text:p text:style-name="legendcenter"><draw:frame draw:style-name="media" draw:name="WIP" text:anchor-type="as-char" draw:z-index="3" svg:width="1.3229166666667cm" svg:height="0.49512670565302cm"><draw:image xlink:href="Pictures/3f5ce9e40afad7da306220e0629f54b5.png" xlink:type="simple" xlink:show="embed" xlink:actuate="onLoad"/></draw:frame>WIP</text:p></draw:text-box></draw:frame></draw:a></text:p>
      <text:p text:style-name="Text_20_body">Der Proxy befindet sich in einem nutzbaren Zustand, könnte jedoch weiter verbessert werden.</text:p>
      <text:p text:style-name="Text_20_body">Quellcode: <text:a xlink:type="simple" xlink:href="https://github.com/vspaceone/wiki_to_label_proxy" text:style-name="Internet_20_link" text:visited-style-name="Visited_20_Internet_20_Link">vspaceone/wiki_to_label_proxy</text:a></text:p>
      <text:p text:style-name="Text_20_body">Adresse: <text:a xlink:type="simple" xlink:href="http://wtl-proxy.int.vspace.one:8985/" text:style-name="Internet_20_link" text:visited-style-name="Visited_20_Internet_20_Link">http://wtl-proxy.int.vspace.one:8985/</text:a> bzw. <text:a xlink:type="simple" xlink:href="http://10.0.1.18:8985/" text:style-name="Internet_20_link" text:visited-style-name="Visited_20_Internet_20_Link">http://10.0.1.18:8985/</text:a> (beide nur intern erreichbar)</text:p>
      <text:h text:style-name="Heading_20_3" text:outline-level="3"><text:bookmark-start text:name="__RefHeading___plugin_4"/><text:bookmark-start text:name="plugin"/>Plugin<text:bookmark-end text:name="__RefHeading___plugin_4"/><text:bookmark-end text:name="plugin"/></text:h>
      <text:p text:style-name="Text_20_body">Das Plugin wird im Wiki installiert. Es zeigt den Ettiketten-Druck-Button während man sich im Space befindet.</text:p>
      <text:p text:style-name="Text_20_body">Status: <draw:a xlink:type="simple" xlink:href="http://wiki.vspace.one/doku.php?id=projekte:projektstatus"><draw:frame draw:style-name="media" draw:name="WIP Legend" text:anchor-type="as-char" draw:z-index="0" svg:width="1.3229166666667cm"><draw:text-box><text:p text:style-name="legendcenter"><draw:frame draw:style-name="media" draw:name="WIP" text:anchor-type="as-char" draw:z-index="4" svg:width="1.3229166666667cm" svg:height="0.49512670565302cm"><draw:image xlink:href="Pictures/3f5ce9e40afad7da306220e0629f54b5.png" xlink:type="simple" xlink:show="embed" xlink:actuate="onLoad"/></draw:frame>WIP</text:p></draw:text-box></draw:frame></draw:a></text:p>
      <text:p text:style-name="Text_20_body">Aktuell existiert nur ein <text:a xlink:type="simple" xlink:href="https://raw.githubusercontent.com/vspaceone/wiki_to_label_plugin/refs/heads/main/wtl.user.js" text:style-name="Internet_20_link" text:visited-style-name="Visited_20_Internet_20_Link">JavaScript UserScript</text:a>, welches z.B. mit einem Browser-Plugin wie z.B. „Tampermonkey“ oder „Violent Monkey“ geladen werden kann, oder in die Konsole der Entwicklerwerkzeuge des Browsers kopiert werden kann.</text:p>
      <text:p text:style-name="Text_20_body">Quellcode: <text:a xlink:type="simple" xlink:href="https://github.com/vspaceone/wiki_to_label_plugin" text:style-name="Internet_20_link" text:visited-style-name="Visited_20_Internet_20_Link">vspaceone/wiki_to_label_plug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5:wiki_to_label</dc:title>
  </office:meta>
</office:document-meta>
</file>