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1fca04161ac607009f7aae10f474fbe.jpg"/>
  <manifest:file-entry manifest:media-type="image/jpeg" manifest:full-path="Pictures/d51eb9d3b4033c7c40cb8dc85e859465.jpg"/>
  <manifest:file-entry manifest:media-type="image/jpeg" manifest:full-path="Pictures/e2f82594fff9096e4dd9925dcc1698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26:kuehlschrank_pieper"/><text:bookmark-start text:name="__RefHeading___kuehlschrank-pieper_1"/><text:bookmark-start text:name="kuehlschrank-pieper"/>Kühlschrank-Pieper<text:bookmark-end text:name="__RefHeading___kuehlschrank-pieper_1"/><text:bookmark-end text:name="kuehlschrank-pieper"/></text:h>
      <text:p text:style-name="Text_20_body">Der kleine Kühlschrank ist manchmal überladen. Dabei kann das Eisfach unbemerkt einen Spalt offen bleiben, möglicherweise sogar über mehrere Tage. Um dies zu verhindern ist eine Status-Lampe und ein akkustischer Signalgeber hinzugefügt worden.</text:p>
      <text:p text:style-name="Text_20_body"><draw:frame draw:style-name="media" draw:name="Eine Graue 3D-gedruckte Box mit 2 Schaltern und einer Leuchtkuppel (gerade grün). Die Schalter sind mit &quot;Standby&quot;/Lampensybol und &quot;Pieper&quot;/Lautsprechersymbol beschriftet. Legend" text:anchor-type="as-char" draw:z-index="0" svg:width="10.583333333333cm"><draw:text-box><text:p text:style-name="legendcenter"><draw:frame draw:style-name="media" draw:name="Eine Graue 3D-gedruckte Box mit 2 Schaltern und einer Leuchtkuppel (gerade grün). Die Schalter sind mit &quot;Standby&quot;/Lampensybol und &quot;Pieper&quot;/Lautsprechersymbol beschriftet." text:anchor-type="as-char" draw:z-index="0" svg:width="10.583333333333cm" svg:height="7.9375cm"><draw:image xlink:href="Pictures/c1fca04161ac607009f7aae10f474fbe.jpg" xlink:type="simple" xlink:show="embed" xlink:actuate="onLoad"/></draw:frame>Eine Graue 3D-gedruckte Box mit 2 Schaltern und einer Leuchtkuppel (gerade grün). Die Schalter sind mit "Standby"/Lampensybol und "Pieper"/Lautsprechersymbol beschriftet.</text:p></draw:text-box></draw:frame></text:p>
      <text:p text:style-name="Text_20_body"><draw:frame draw:style-name="media" draw:name="Die gleiche Box von hinten. Sie hat eine Buchse für Hohlstecker und für einen 3-poligen Verbinder. Legend" text:anchor-type="as-char" draw:z-index="0" svg:width="10.583333333333cm"><draw:text-box><text:p text:style-name="legendcenter"><draw:frame draw:style-name="media" draw:name="Die gleiche Box von hinten. Sie hat eine Buchse für Hohlstecker und für einen 3-poligen Verbinder." text:anchor-type="as-char" draw:z-index="1" svg:width="10.583333333333cm" svg:height="7.9375cm"><draw:image xlink:href="Pictures/d51eb9d3b4033c7c40cb8dc85e859465.jpg" xlink:type="simple" xlink:show="embed" xlink:actuate="onLoad"/></draw:frame>Die gleiche Box von hinten. Sie hat eine Buchse für Hohlstecker und für einen 3-poligen Verbinder.</text:p></draw:text-box></draw:frame></text:p>
      <text:p text:style-name="Text_20_body"><text:a xlink:type="simple" xlink:href="http://wiki.vspace.one/lib/exe/fetch.php?media=projekte:2026:kuehlschrank_pieper:demo.mp4" text:style-name="Internet_20_link" text:visited-style-name="Visited_20_Internet_20_Link"> Demo Video. Der Kühlschrank wird einen Spalt offen gelassen. Trotz nun roter Lampe gehe ich in einen anderen Raum und simuliere Arbeit. Circa eine Minute später fängt der Kühlschrank an zu piepen.</text:a></text:p>
      <text:h text:style-name="Heading_20_2" text:outline-level="2"><text:bookmark-start text:name="__RefHeading___schaltung_2"/><text:bookmark-start text:name="schaltung"/>Schaltung<text:bookmark-end text:name="__RefHeading___schaltung_2"/><text:bookmark-end text:name="schaltung"/></text:h>
      <text:p text:style-name="Text_20_body">Der Weisheit „Schönheit kommt von innen“ nach, habe ich ein Monster erschaffen.</text:p>
      <text:p text:style-name="Text_20_body"><draw:frame draw:style-name="media" draw:name="Die Box mit offenem Boden. Sie ist randvoll mit überschüssigen Kabeln gestopft. Legend" text:anchor-type="as-char" draw:z-index="0" svg:width="10.583333333333cm"><draw:text-box><text:p text:style-name="legendcenter"><draw:frame draw:style-name="media" draw:name="Die Box mit offenem Boden. Sie ist randvoll mit überschüssigen Kabeln gestopft." text:anchor-type="as-char" draw:z-index="2" svg:width="10.583333333333cm" svg:height="7.9375cm"><draw:image xlink:href="Pictures/e2f82594fff9096e4dd9925dcc169820.jpg" xlink:type="simple" xlink:show="embed" xlink:actuate="onLoad"/></draw:frame>Die Box mit offenem Boden. Sie ist randvoll mit überschüssigen Kabeln gestopft.</text:p></draw:text-box></draw:frame></text:p>
      <text:p text:style-name="Text_20_body">Eine einfache RC-Schaltung ist für die Zeitverzögerung verantwortlich. (<text:a xlink:type="simple" xlink:href="https://falstad.com/circuit/circuitjs.html?ctz=CQAgjCAMB0mQrCAzNAnGATJgHE1rsx4kskR5JzzL4BTAWjDACgAXEANng5ABY4QAdki8+AyhEoSBAE1oAzAIYBXADatmAJ06RsybKPi9RSA1HBw4zAOZCRfMD2GjeHUVOYBjcsf2HfxnrusHC8ePgRkZE8MHCSIZI2Pi68ekYubuaQzGCEdib2zn7mSAIQmFDQwbzMAO6c3MiF9qXuzABKyU3+ohiCGFli4ANSlfBaXaY93eZglpbMAMrI8AP8lLyOYqOUSqoAzrTmGElIq9sra5ke9enF8BWbMWw6elMNPO8Sg3OUckpqDT1Lifewg5AcPTZYGNVqTezZGTkR5bVwuLYDf4qdR1PiZJ4OHgE7K5CAEuHksyUUrfCowaq4u4UrZw7IAD30PAw2CCgkQGHQfBAGFE+1YigAdjIAEYAT2YHKK3IGfP52EQvVEilUtE0GgA9sNOKJBGICMKpNBJOBKvNBBwBXheMRMONDZRMqb+OawNAMIgYOUbbE4qt4NhBNhUJAHW6qNczaaQ3B7Y7UM6kK7bZZUPbuP7hYXEEhmIayAnvahKpmC8nILmQQWyAMyCWgA" text:style-name="Internet_20_link" text:visited-style-name="Visited_20_Internet_20_Link">Schaltplan</text:a>)</text:p>
      <text:p text:style-name="Text_20_body">Ein 2-poliger Schalter wechselt die Massereferenz zwischen der grünen und roten LED. Die Stellung mit roter LED schließt auch die Timing-Kondensatorn über eine Diode kurz, um den Timer zu resetten. Die Diode ist nötig, damit die rote LED nicht die Timing-Kondensatoren läd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6:kuehlschrank_pieper</dc:title>
  </office:meta>
</office:document-meta>
</file>