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5ce9e40afad7da306220e0629f54b5.png"/>
  <manifest:file-entry manifest:media-type="image/jpeg" manifest:full-path="Pictures/2d83166a12ce70cc37779739d0f0eca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2026:openwrt-ap200"/><text:bookmark-start text:name="__RefHeading___openwrt_fuer_den_ap200_1"/><text:bookmark-start text:name="openwrt_fuer_den_ap200"/>OpenWrt für den AP200<text:bookmark-end text:name="__RefHeading___openwrt_fuer_den_ap200_1"/><text:bookmark-end text:name="openwrt_fuer_den_ap200"/></text:h>
      <text:p text:style-name="Text_20_body">Portierung des freien Betriebsystems OpenWRT auf den TP-Link Access Point AP200. <draw:a xlink:type="simple" xlink:href="http://wiki.vspace.one/doku.php?id=projekte:projektstatus"><draw:frame draw:style-name="media" draw:name="Work-in-Progress Legend" text:anchor-type="as-char" draw:z-index="0" svg:width="1.3229166666667cm"><draw:text-box><text:p text:style-name="legendcenter"><draw:frame draw:style-name="media" draw:name="Work-in-Progress" text:anchor-type="as-char" draw:z-index="0" svg:width="1.3229166666667cm" svg:height="0.49512670565302cm"><draw:image xlink:href="Pictures/3f5ce9e40afad7da306220e0629f54b5.png" xlink:type="simple" xlink:show="embed" xlink:actuate="onLoad"/></draw:frame>Work-in-Progress</text:p></draw:text-box></draw:frame></draw:a> <text:line-break/>
Beteiligte: <text:a xlink:type="simple" xlink:href="http://wiki.vspace.one/doku.php?id=user:luaxlab" text:style-name="Internet_20_link" text:visited-style-name="Visited_20_Internet_20_Link">@luaxlab</text:a></text:p>
      <text:p text:style-name="Text_20_body"><draw:frame draw:style-name="media" draw:name="1" text:anchor-type="as-char" draw:z-index="1" svg:width="10.583333333333cm" svg:height="7.9375cm"><draw:image xlink:href="Pictures/2d83166a12ce70cc37779739d0f0ecac.jpg" xlink:type="simple" xlink:show="embed" xlink:actuate="onLoad"/></draw:frame></text:p>
      <text:p text:style-name="Text_20_body">Kennen Sie das auch? <text:line-break/>
Sie haben um 2017 zur Erweiterung ihres heimischen Drahtlosnetzwerkes sog. Access Points käuflich erworben. <text:line-break/>
Die Konfiguration ist mühselig auf einer proprietären Oberfläche durchzuführen, welche Stabil wie ein Kartenhaus ist. <text:line-break/>
Sie wollen in ihrem Netzwerk endlich <text:span text:style-name="Source_20_Text">WPA3-SAE</text:span> einführen, aber dafür wären teure Investitionen nötig? <text:line-break/>
Der Hersteller hat seit Markteinführung keine Sicherheitsupdates veröffentlicht?
Das muss nicht sein! Mit OpenWrt nutzen Sie einfach ihre bestehende Infrastruktur weiter.</text:p>
      <text:p text:style-name="Text_20_body">Greifen Sie jetzt zu!
(Also… per SSH. Wie es sich gehört.)</text:p>
      <text:h text:style-name="Heading_20_2" text:outline-level="2"><text:bookmark-start text:name="__RefHeading___bestandsaufnahme_2"/><text:bookmark-start text:name="bestandsaufnahme"/>Bestandsaufnahme<text:bookmark-end text:name="__RefHeading___bestandsaufnahme_2"/><text:bookmark-end text:name="bestandsaufnahme"/></text:h>
      <text:p text:style-name="Text_20_body">Leider Gab es für den AP200 bisher noch keine offizielle Portierung von OpenWrt</text:p>
      <text:p text:style-name="Text_20_body">Der AP200 ist ein kombinierter 802.11a/bgn/ac<text:span text:style-name="sub">(Wi-Fi 5)</text:span> Access Point von TP-LINK. <text:line-break/>
Auf der Herstellerwebsite gibt es ein <text:a xlink:type="simple" xlink:href="https://www.tp-link.com/de/support/download/ap200/#Firmware" text:style-name="Internet_20_link" text:visited-style-name="Visited_20_Internet_20_Link">Update-Image</text:a> für Version 1.0.0.
Noch bevor man versucht, das Gehäuse zu öffnen, ist es ratsam sich das Update-Image anzusehen:</text:p>
      <text:p text:style-name="Text_20_body">(Rest folg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6:openwrt-ap200</dc:title>
  </office:meta>
</office:document-meta>
</file>