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79ca85a3c204220c385047a1e1e3095.jpg"/>
  <manifest:file-entry manifest:media-type="image/jpeg" manifest:full-path="Pictures/2be2340f3c1f42a16d898292bb61d624.jpg"/>
  <manifest:file-entry manifest:media-type="image/jpeg" manifest:full-path="Pictures/72f3648be8acde850214b662cd4681d5.jpg"/>
  <manifest:file-entry manifest:media-type="image/jpeg" manifest:full-path="Pictures/938758709b18c4cdce5e0738b5aaa2f6.jpg"/>
  <manifest:file-entry manifest:media-type="image/jpeg" manifest:full-path="Pictures/a7a488266c0272aac867762d5c80849b.jpg"/>
  <manifest:file-entry manifest:media-type="image/jpeg" manifest:full-path="Pictures/3a90f592dd128157d4fe42cd7f8a671b.jpg"/>
  <manifest:file-entry manifest:media-type="image/jpeg" manifest:full-path="Pictures/35f5eb4003b8e4bb39f33a78aacb79d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2026:touchrelais_case"/><text:bookmark-start text:name="__RefHeading___wandgehaeuse_fuer_touch-relais-schalter_1"/><text:bookmark-start text:name="wandgehaeuse_fuer_touch-relais-schalter"/>Wandgehäuse für Touch-Relais-Schalter<text:bookmark-end text:name="__RefHeading___wandgehaeuse_fuer_touch-relais-schalter_1"/><text:bookmark-end text:name="wandgehaeuse_fuer_touch-relais-schalter"/></text:h>
      <text:p text:style-name="Text_20_body">Für die grüne Gangbeleuchtung wurde ein Touch-Relais-Schalter verwendet.
Dabei handelt es sich um ein Unterputz-Gehäuse, das mittels langen Schrauben aufputz montiert wurde.
<draw:frame draw:style-name="mediacenter" draw:name="0" text:anchor-type="paragraph" draw:z-index="0" svg:width="15.875cm" svg:height="11.952941176471cm"><draw:image xlink:href="Pictures/e79ca85a3c204220c385047a1e1e3095.jpg" xlink:type="simple" xlink:show="embed" xlink:actuate="onLoad"/></draw:frame>
Zusätzlich gab es noch eine graue Box für die Leitungen.
<draw:frame draw:style-name="mediacenter" draw:name="1" text:anchor-type="paragraph" draw:z-index="1" svg:width="15.875cm" svg:height="21.083984375cm"><draw:image xlink:href="Pictures/2be2340f3c1f42a16d898292bb61d624.jpg" xlink:type="simple" xlink:show="embed" xlink:actuate="onLoad"/></draw:frame>
<text:a xlink:type="simple" xlink:href="http://wiki.vspace.one/doku.php?id=user:pixtxa" text:style-name="Internet_20_link" text:visited-style-name="Visited_20_Internet_20_Link">Pixtxa</text:a> gefiel das nicht, also hat sie ein Case dafür designed und gedruckt.
<draw:frame draw:style-name="mediacenter" draw:name="2" text:anchor-type="paragraph" draw:z-index="2" svg:width="15.875cm" svg:height="13.929534313725cm"><draw:image xlink:href="Pictures/72f3648be8acde850214b662cd4681d5.jpg" xlink:type="simple" xlink:show="embed" xlink:actuate="onLoad"/></draw:frame>
Im Case ist Platz für die Leitungen.
<draw:frame draw:style-name="mediacenter" draw:name="3" text:anchor-type="paragraph" draw:z-index="3" svg:width="15.875cm" svg:height="21.083984375cm"><draw:image xlink:href="Pictures/938758709b18c4cdce5e0738b5aaa2f6.jpg" xlink:type="simple" xlink:show="embed" xlink:actuate="onLoad"/></draw:frame>
Somit braucht es die graue Box nicht mehr.
<draw:frame draw:style-name="mediacenter" draw:name="4" text:anchor-type="paragraph" draw:z-index="4" svg:width="15.875cm" svg:height="21.083984375cm"><draw:image xlink:href="Pictures/a7a488266c0272aac867762d5c80849b.jpg" xlink:type="simple" xlink:show="embed" xlink:actuate="onLoad"/></draw:frame>
Und von oben sieht es nun auch okay aus.
<draw:frame draw:style-name="mediacenter" draw:name="5" text:anchor-type="paragraph" draw:z-index="5" svg:width="15.875cm" svg:height="11.637532552083cm"><draw:image xlink:href="Pictures/3a90f592dd128157d4fe42cd7f8a671b.jpg" xlink:type="simple" xlink:show="embed" xlink:actuate="onLoad"/></draw:frame>
Es wurden zudem weitere Gehäuse gedruckt, damit weitere Schalter direkt richtig montiert werden können.
<draw:frame draw:style-name="mediacenter" draw:name="6" text:anchor-type="paragraph" draw:z-index="6" svg:width="15.875cm" svg:height="12.174967447917cm"><draw:image xlink:href="Pictures/35f5eb4003b8e4bb39f33a78aacb79d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26:touchrelais_case</dc:title>
  </office:meta>
</office:document-meta>
</file>