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b70ec043e5bf5117c724d700afc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automaton"/><text:bookmark-start text:name="__RefHeading___automaton_1"/><text:bookmark-start text:name="automaton"/>Automaton<text:bookmark-end text:name="__RefHeading___automaton_1"/><text:bookmark-end text:name="automaton"/></text:h>
      <text:p text:style-name="Text_20_body">Dieses Projekt arbeitet auf eine „Home Automation“ Lösung für den Space hin.</text:p>
      <text:h text:style-name="Heading_20_2" text:outline-level="2"><text:bookmark-start text:name="__RefHeading___technologien_2"/><text:bookmark-start text:name="technologien"/>Technologien<text:bookmark-end text:name="__RefHeading___technologien_2"/><text:bookmark-end text:name="technologien"/></text:h>
      <text:p text:style-name="Text_20_body">Die Homeautomation soll möglichst vollständig mit offener Software laufen.
Zur Kommunikation innerhalb des Space-Netzwerks soll das MQTT-Protokoll verwendet werden, bei der Entwicklung wird bisher der <text:a xlink:type="simple" xlink:href="https://mosquitto.org/" text:style-name="Internet_20_link" text:visited-style-name="Visited_20_Internet_20_Link">Mosquitto</text:a> Server der Eclipse-Foundation verwendet.</text:p>
      <text:p text:style-name="Text_20_body"><draw:frame draw:style-name="mediacenter" draw:name="0" text:anchor-type="paragraph" draw:z-index="0" svg:width="21.166666666667cm" style:rel-width="100%" svg:height="15.471599402093cm" style:rel-height="scale"><draw:image xlink:href="Pictures/c6ab70ec043e5bf5117c724d700afc82.png" xlink:type="simple" xlink:show="embed" xlink:actuate="onLoad"/></draw:frame></text:p>
      <text:h text:style-name="Heading_20_2" text:outline-level="2"><text:bookmark-start text:name="__RefHeading___aktuell_3"/><text:bookmark-start text:name="aktuell"/>Aktuell<text:bookmark-end text:name="__RefHeading___aktuell_3"/><text:bookmark-end text:name="aktuell"/></text:h>
      <text:p text:style-name="Text_20_body">Momentan wird Soft- und Hardware für den neuen SpaceAPI-Status Schalter entwickelt.
Folgende Programme sind Bestandteil dieses Projekts (Sprache[/Entwicklungsumgebung]):</text:p>
      <text:list text:style-name="List_20_1" text:continue-numbering="false">
        <text:list-item>
          <text:p text:style-name="List_20_1_Content_First"> <text:a xlink:type="simple" xlink:href="https://github.com/vspaceone/MQTT-SpaceStatus" text:style-name="Internet_20_link" text:visited-style-name="Visited_20_Internet_20_Link">ESP8266 Raumstatus-Schalter (C++ / PlatformIO)</text:a></text:p>
        </text:list-item>
        <text:list-item>
          <text:p text:style-name="List_20_1_Content"> <text:a xlink:type="simple" xlink:href="https://github.com/vspaceone/SpaceApi-Connector-MQTT" text:style-name="Internet_20_link" text:visited-style-name="Visited_20_Internet_20_Link">SpaceAPI-Connector-MQTT benachrichtigt SpaceAPI-Server über relevante Informationen innerhalb des MQTT Netzwerks (NodeJS)</text:a></text:p>
        </text:list-item>
        <text:list-item>
          <text:p text:style-name="List_20_1_Content_Last"> <text:a xlink:type="simple" xlink:href="https://github.com/vspaceone/SpaceAPI-Server" text:style-name="Internet_20_link" text:visited-style-name="Visited_20_Internet_20_Link">Der neue SpaceAPI-Server soll Raumstatus und Sensordaten zur Verfügung stellen, und natürlich die SpaceAPI hosten (Golang)</text:a></text:p>
        </text:list-item>
      </text:list>
      <text:p text:style-name="Text_20_body">Hier wird die Hardware zum Raumstatusschalter dokumentiert: <text:a xlink:type="simple" xlink:href="http://wiki.vspace.one/doku.php?id=projekte:raumstatus" text:style-name="Internet_20_link" text:visited-style-name="Visited_20_Internet_20_Link">Raumstatus</text:a></text:p>
      <text:h text:style-name="Heading_20_2" text:outline-level="2"><text:bookmark-start text:name="__RefHeading___mqtt_server_4"/><text:bookmark-start text:name="mqtt_server"/>MQTT Server<text:bookmark-end text:name="__RefHeading___mqtt_server_4"/><text:bookmark-end text:name="mqtt_server"/></text:h>
      <text:p text:style-name="Text_20_body">Unter mqtt.vspace ist ein Mosquitto MQTT Server erreichbar. Eine Liste von belegten und verwendeten Topics folgt. Bis dahin sind verwendete und geplante Topics den oben genannten Repositories zu entnehmen.</text:p>
      <text:h text:style-name="Heading_20_2" text:outline-level="2"><text:bookmark-start text:name="__RefHeading___ideen_5"/><text:bookmark-start text:name="ideen"/>Ideen<text:bookmark-end text:name="__RefHeading___ideen_5"/><text:bookmark-end text:name="ideen"/></text:h>
      <text:list text:style-name="List_20_1" text:continue-numbering="false">
        <text:list-item>
          <text:p text:style-name="LastListParagraph_List_20_1_Content_First"> Die Kostengünstigen Sonoff S20 „Smart-Steckdosen“ arbeiten mit einem ESP8266, der sich mit eigener Firmware flashen lässt. Geräte (Licht, Maschinen etc.) könnten per MQTT und abhängig von Raumstatus geschaltet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automaton</dc:title>
  </office:meta>
</office:document-meta>
</file>