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dd6cff701c776eb4798c7127b2a7ec.png"/>
  <manifest:file-entry manifest:media-type="image/png" manifest:full-path="Pictures/8195380c5ce6acb08a7b622316429f42.png"/>
  <manifest:file-entry manifest:media-type="image/png" manifest:full-path="Pictures/1dd388d07df10b894d6a73289fb0247c.png"/>
  <manifest:file-entry manifest:media-type="image/png" manifest:full-path="Pictures/2d609269aae299aebfeb134f7c58ae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boardpanel"/><text:bookmark-start text:name="__RefHeading___board-panel_1"/><text:bookmark-start text:name="board-panel"/>Board-Panel<text:bookmark-end text:name="__RefHeading___board-panel_1"/><text:bookmark-end text:name="board-panel"/></text:h>
      <text:h text:style-name="Heading_20_2" text:outline-level="2"><text:bookmark-start text:name="__RefHeading___kontakt_2"/><text:bookmark-start text:name="kontakt"/>Kontakt<text:bookmark-end text:name="__RefHeading___kontakt_2"/><text:bookmark-end text:name="kontakt"/></text:h>
      <text:p text:style-name="Text_20_body">Max</text:p>
      <text:h text:style-name="Heading_20_2" text:outline-level="2"><text:bookmark-start text:name="__RefHeading___idee_3"/><text:bookmark-start text:name="idee"/>Idee<text:bookmark-end text:name="__RefHeading___idee_3"/><text:bookmark-end text:name="idee"/></text:h>
      <text:p text:style-name="Text_20_body">Die Idee ist, eine Panel zu bauen in das jeder Platinen schrauben kann, die iwas cooles tun. Quasi ein Art Platinen-Show-Room oder kollaboratives-Design-Objekt. Natürlich sollten die Platinen iwas cooles machen.</text:p>
      <text:h text:style-name="Heading_20_3" text:outline-level="3"><text:bookmark-start text:name="__RefHeading___interface_4"/><text:bookmark-start text:name="interface"/>Interface<text:bookmark-end text:name="__RefHeading___interface_4"/><text:bookmark-end text:name="interface"/></text:h>
      <text:p text:style-name="Text_20_body">Plaziere deine eigenen Platinen. </text:p>
      <text:h text:style-name="Heading_20_4" text:outline-level="4"><text:bookmark-start text:name="__RefHeading___elektro_5"/><text:bookmark-start text:name="elektro"/>Elektro<text:bookmark-end text:name="__RefHeading___elektro_5"/><text:bookmark-end text:name="elektro"/></text:h>
      <text:p text:style-name="Text_20_body">Hinten in der Mitte gibt es einen +5V Anschluss. Max. 1A.
<text:a xlink:type="simple" xlink:href="http://wiki.vspace.one/lib/exe/fetch.php?media=projekte:addontemplate.zip" text:style-name="Internet_20_link" text:visited-style-name="Visited_20_Internet_20_Link">KiCAD Template for PCBs</text:a></text:p>
      <text:h text:style-name="Heading_20_4" text:outline-level="4"><text:bookmark-start text:name="__RefHeading___masse_6"/><text:bookmark-start text:name="masse"/>Maße<text:bookmark-end text:name="__RefHeading___masse_6"/><text:bookmark-end text:name="masse"/></text:h>
      <text:p text:style-name="Text_20_body"><draw:frame draw:style-name="media" draw:name="0" text:anchor-type="as-char" draw:z-index="0" svg:width="10.583333333333cm" svg:height="9.5168857247171cm"><draw:image xlink:href="Pictures/17dd6cff701c776eb4798c7127b2a7ec.png" xlink:type="simple" xlink:show="embed" xlink:actuate="onLoad"/></draw:frame></text:p>
      <text:h text:style-name="Heading_20_3" text:outline-level="3"><text:bookmark-start text:name="__RefHeading___konstruktion_7"/><text:bookmark-start text:name="konstruktion"/>Konstruktion<text:bookmark-end text:name="__RefHeading___konstruktion_7"/><text:bookmark-end text:name="konstruktion"/></text:h>
      <text:p text:style-name="Text_20_body"><draw:frame draw:style-name="media" draw:name="1" text:anchor-type="as-char" draw:z-index="1" svg:width="10.583333333333cm" svg:height="6.6478224455611cm"><draw:image xlink:href="Pictures/8195380c5ce6acb08a7b622316429f42.png" xlink:type="simple" xlink:show="embed" xlink:actuate="onLoad"/></draw:frame>
<draw:frame draw:style-name="media" draw:name="2" text:anchor-type="as-char" draw:z-index="2" svg:width="10.583333333333cm" svg:height="3.374625748503cm"><draw:image xlink:href="Pictures/1dd388d07df10b894d6a73289fb0247c.png" xlink:type="simple" xlink:show="embed" xlink:actuate="onLoad"/></draw:frame>
<draw:frame draw:style-name="media" draw:name="3" text:anchor-type="as-char" draw:z-index="3" svg:width="10.583333333333cm" svg:height="4.790350877193cm"><draw:image xlink:href="Pictures/2d609269aae299aebfeb134f7c58aee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boardpanel</dc:title>
  </office:meta>
</office:document-meta>
</file>