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8b4692db06bf31f5c3d4db2a71ba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dotdisplay"/><text:bookmark-start text:name="__RefHeading___dot-display_reverse_engineering_sms_-_space_message_sign_1"/><text:bookmark-start text:name="dot-display_reverse_engineering_sms_-_space_message_sign"/>Dot-Display Reverse Engineering (SMS -&gt; Space Message Sign)<text:bookmark-end text:name="__RefHeading___dot-display_reverse_engineering_sms_-_space_message_sign_1"/><text:bookmark-end text:name="dot-display_reverse_engineering_sms_-_space_message_sign"/></text:h>
      <text:p text:style-name="Text_20_body"><draw:frame draw:style-name="mediacenter" draw:name="0" text:anchor-type="paragraph" draw:z-index="0" svg:width="15.875cm" svg:height="11.90625cm"><draw:image xlink:href="Pictures/ad8b4692db06bf31f5c3d4db2a71bac9.jpg" xlink:type="simple" xlink:show="embed" xlink:actuate="onLoad"/></draw:frame></text:p>
      <text:h text:style-name="Heading_20_2" text:outline-level="2"><text:bookmark-start text:name="__RefHeading___zahlen_daten_fakten_2"/><text:bookmark-start text:name="zahlen_daten_fakten"/>Zahlen, Daten Fakten<text:bookmark-end text:name="__RefHeading___zahlen_daten_fakten_2"/><text:bookmark-end text:name="zahlen_daten_fakten"/></text:h>
      <text:list text:style-name="List_20_1" text:continue-numbering="false">
        <text:list-item>
          <text:p text:style-name="List_20_1_Content_First"> 95×7 Pixel in Rot, Grün und Gelb</text:p>
          <text:list text:style-name="List_20_1">
            <text:list-item>
              <text:p text:style-name="List_20_1_Content"> 19 5×7 CSM57261EG Elemente</text:p>
            </text:list-item>
          </text:list>
        </text:list-item>
        <text:list-item>
          <text:p text:style-name="List_20_1_Content"> Ursprünglich:</text:p>
          <text:list text:style-name="List_20_1">
            <text:list-item>
              <text:p text:style-name="List_20_1_Content"> Intel P8039AHL Prozessor</text:p>
            </text:list-item>
            <text:list-item>
              <text:p text:style-name="List_20_1_Content"> Sony 8KB Static CMOS RAM</text:p>
            </text:list-item>
            <text:list-item>
              <text:p text:style-name="List_20_1_Content"> 16KB EPROM</text:p>
            </text:list-item>
          </text:list>
        </text:list-item>
        <text:list-item>
          <text:p text:style-name="List_20_1_Content"> MSM5259 Schieberegister</text:p>
        </text:list-item>
        <text:list-item>
          <text:p text:style-name="List_20_1_Content"> ULN2003A Darlington N-Channel Treiber</text:p>
        </text:list-item>
        <text:list-item>
          <text:p text:style-name="List_20_1_Content"> STA402A 4-Kanal PNP Darlington Transistor</text:p>
        </text:list-item>
        <text:list-item>
          <text:p text:style-name="List_20_1_Content_Last"> 9V Spannungsversorgung</text:p>
        </text:list-item>
      </text:list>
      <text:h text:style-name="Heading_20_2" text:outline-level="2"><text:bookmark-start text:name="__RefHeading___plaene_3"/><text:bookmark-start text:name="plaene"/>Pläne<text:bookmark-end text:name="__RefHeading___plaene_3"/><text:bookmark-end text:name="plaene"/></text:h>
      <text:p text:style-name="Text_20_body">Als Space Message Sign (SMS) soll es Dinge anzeigen!</text:p>
      <text:p text:style-name="Text_20_body">Der Intel Prozessor soll mit einem ESP8266 ersetzt werden, welcher das SMS per MQTT an die Automationsinfrastruktur (z. B. SpaceAPI/Raumstatus) angegliedert werden.</text:p>
      <text:p text:style-name="Text_20_body">Mögliches Anzeigeprogramm:</text:p>
      <text:list text:style-name="List_20_1" text:continue-numbering="false">
        <text:list-item>
          <text:p text:style-name="List_20_1_Content_First"> Uhrzeit</text:p>
        </text:list-item>
        <text:list-item>
          <text:p text:style-name="List_20_1_Content"> SpaceAPI</text:p>
          <text:list text:style-name="List_20_1">
            <text:list-item>
              <text:p text:style-name="List_20_1_Content"> Temperatur</text:p>
            </text:list-item>
            <text:list-item>
              <text:p text:style-name="List_20_1_Content"> Luftfeuchtigkeit</text:p>
            </text:list-item>
            <text:list-item>
              <text:p text:style-name="List_20_1_Content"> Raumstatus?</text:p>
            </text:list-item>
          </text:list>
        </text:list-item>
        <text:list-item>
          <text:p text:style-name="List_20_1_Content"> Fancy Animations? → Link schicken und pixeldaten werden abgerufen oder so…</text:p>
        </text:list-item>
        <text:list-item>
          <text:p text:style-name="List_20_1_Content"> Einfache Message Queue (String und Anzeigedauer)</text:p>
        </text:list-item>
        <text:list-item>
          <text:p text:style-name="List_20_1_Content"> Anbindung an <text:a xlink:type="simple" xlink:href="http://wiki.vspace.one/doku.php?id=projekte:klingelsignal" text:style-name="Internet_20_link" text:visited-style-name="Visited_20_Internet_20_Link">Telefonblinker</text:a></text:p>
        </text:list-item>
        <text:list-item>
          <text:p text:style-name="List_20_1_Content"> Anbindung an Klingel</text:p>
        </text:list-item>
        <text:list-item>
          <text:p text:style-name="List_20_1_Content"> Chromecast API?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dotdisplay</dc:title>
  </office:meta>
</office:document-meta>
</file>