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547b5e0b5fc76d155c0670df21593c0.png"/>
  <manifest:file-entry manifest:media-type="image/png" manifest:full-path="Pictures/3f5ce9e40afad7da306220e0629f54b5.png"/>
  <manifest:file-entry manifest:media-type="image/png" manifest:full-path="Pictures/ae9a1e93f5322262d1f38bec32a6f245.png"/>
  <manifest:file-entry manifest:media-type="image/jpeg" manifest:full-path="Pictures/e09680b472534a1b09ef1f5ea723701e.jpg"/>
  <manifest:file-entry manifest:media-type="image/jpeg" manifest:full-path="Pictures/0e3b63c79558f86afeef409e297c6473.jpg"/>
  <manifest:file-entry manifest:media-type="image/jpeg" manifest:full-path="Pictures/d84994be7f07410d950959325763f91b.jpg"/>
  <manifest:file-entry manifest:media-type="image/jpeg" manifest:full-path="Pictures/11a888551dd7620a6915ab8a7c4887c1.jpg"/>
  <manifest:file-entry manifest:media-type="image/jpeg" manifest:full-path="Pictures/ac985c713b87a95343a3cfae912c1323.jpg"/>
  <manifest:file-entry manifest:media-type="image/jpeg" manifest:full-path="Pictures/65d6dd24256e063a830174fbea507e2e.jpg"/>
  <manifest:file-entry manifest:media-type="image/jpeg" manifest:full-path="Pictures/923aff4e93a72402501ac005916741f5.jpg"/>
  <manifest:file-entry manifest:media-type="image/jpeg" manifest:full-path="Pictures/55b8ab518ebc58176c9f76a3d3b76443.jpg"/>
  <manifest:file-entry manifest:media-type="image/png" manifest:full-path="Pictures/2be1656efee825ba7a99408b277a281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7.9375cm" svg:height="8.8706621813031cm"><draw:image xlink:href="Pictures/9547b5e0b5fc76d155c0670df21593c0.png" xlink:type="simple" xlink:show="embed" xlink:actuate="onLoad"/></draw:frame></text:p>
      <text:h text:style-name="Heading_20_1" text:outline-level="1"><text:bookmark text:name="projekte:eurotwo"/><text:bookmark-start text:name="__RefHeading___eurotwo_cpu_1"/><text:bookmark-start text:name="eurotwo_cpu"/>EuroTwo CPU<text:bookmark-end text:name="__RefHeading___eurotwo_cpu_1"/><text:bookmark-end text:name="eurotwo_cpu"/></text:h>
      <text:p text:style-name="Text_20_body">Contact: <text:a xlink:type="simple" xlink:href="http://wiki.vspace.one/doku.php?id=user:nopx" text:style-name="Internet_20_link" text:visited-style-name="Visited_20_Internet_20_Link">nopx</text:a></text:p>
      <text:p text:style-name="Text_20_body">Projectstatus: <draw:frame draw:style-name="media" draw:name="1" text:anchor-type="as-char" draw:z-index="1" svg:width="1.3229166666667cm" svg:height="0.49512670565302cm"><draw:image xlink:href="Pictures/3f5ce9e40afad7da306220e0629f54b5.png" xlink:type="simple" xlink:show="embed" xlink:actuate="onLoad"/></draw:frame></text:p>
      <text:p text:style-name="Text_20_body">Documentation: <text:a xlink:type="simple" xlink:href="#__RefHeading___documentation_11" text:style-name="Local_20_link" text:visited-style-name="Visited_20_Local_20_Link">here</text:a>.</text:p>
      <text:p text:style-name="Text_20_body"><draw:frame draw:style-name="media" draw:name="2" text:anchor-type="as-char" draw:z-index="2" svg:width="15.875cm" svg:height="13.603347280335cm"><draw:image xlink:href="Pictures/ae9a1e93f5322262d1f38bec32a6f245.png" xlink:type="simple" xlink:show="embed" xlink:actuate="onLoad"/></draw:frame></text:p>
      <text:h text:style-name="Heading_20_3" text:outline-level="3"><text:bookmark-start text:name="__RefHeading___status_2"/><text:bookmark-start text:name="status"/>Status<text:bookmark-end text:name="__RefHeading___status_2"/><text:bookmark-end text:name="status"/></text:h>
      <text:h text:style-name="Heading_20_4" text:outline-level="4"><text:bookmark-start text:name="__RefHeading___NoTitle_3"/><text:bookmark-start text:name="section"/>2021-01-02<text:bookmark-end text:name="__RefHeading___NoTitle_3"/><text:bookmark-end text:name="section"/></text:h>
      <text:p text:style-name="Text_20_body">I made a bunch of power cables today. Also I ordered a lot of screws and other stuff. Hopefully tomorrow my board will arrive!</text:p>
      <text:p text:style-name="Text_20_body"><draw:frame draw:style-name="media" draw:name="3" text:anchor-type="as-char" draw:z-index="3" svg:width="7.9375cm" svg:height="10.583333333333cm"><draw:image xlink:href="Pictures/e09680b472534a1b09ef1f5ea723701e.jpg" xlink:type="simple" xlink:show="embed" xlink:actuate="onLoad"/></draw:frame></text:p>
      <text:h text:style-name="Heading_20_4" text:outline-level="4"><text:bookmark-start text:name="__RefHeading___NoTitle_4"/><text:bookmark-start text:name="section1"/>2020-12-31<text:bookmark-end text:name="__RefHeading___NoTitle_4"/><text:bookmark-end text:name="section1"/></text:h>
      <text:p text:style-name="Text_20_body">I soldered 5 more MUXs. Also I ordered ~100 new PCBs. Distributors, HalfAdders, LogicBlocks like Inverters and stuff, and also a Digital Controller to simulate ROM, RAM, and the ControlUnit. The plan is to replace the DigitalControllers bit by bit. Starting with the control unit. Assumed I own enough cables, clips, relays and screws I should own everything to have a running CPU in the next few days. </text:p>
      <text:p text:style-name="Text_20_body"><draw:frame draw:style-name="media" draw:name="4" text:anchor-type="as-char" draw:z-index="4" svg:width="7.9375cm" svg:height="6.0491431451613cm"><draw:image xlink:href="Pictures/0e3b63c79558f86afeef409e297c6473.jpg" xlink:type="simple" xlink:show="embed" xlink:actuate="onLoad"/></draw:frame></text:p>
      <text:h text:style-name="Heading_20_4" text:outline-level="4"><text:bookmark-start text:name="__RefHeading___NoTitle_5"/><text:bookmark-start text:name="section2"/>2020-10-28<text:bookmark-end text:name="__RefHeading___NoTitle_5"/><text:bookmark-end text:name="section2"/></text:h>
      <text:p text:style-name="Text_20_body">I tried a different setup of the logo illumination by using two PCBs. I sanded the backside of the first PCB and assembled the LED in the other direction on the second one. This look much smoother and better!</text:p>
      <text:p text:style-name="Text_20_body"><draw:frame draw:style-name="media" draw:name="5" text:anchor-type="as-char" draw:z-index="5" svg:width="7.9375cm" svg:height="6.5907343584305cm"><draw:image xlink:href="Pictures/d84994be7f07410d950959325763f91b.jpg" xlink:type="simple" xlink:show="embed" xlink:actuate="onLoad"/></draw:frame></text:p>
      <text:h text:style-name="Heading_20_4" text:outline-level="4"><text:bookmark-start text:name="__RefHeading___NoTitle_6"/><text:bookmark-start text:name="section3"/>2020-10-18<text:bookmark-end text:name="__RefHeading___NoTitle_6"/><text:bookmark-end text:name="section3"/></text:h>
      <text:p text:style-name="Text_20_body">Testing worked fine. Design looks nice. </text:p>
      <text:p text:style-name="Text_20_body"><draw:frame draw:style-name="media" draw:name="6" text:anchor-type="as-char" draw:z-index="6" svg:width="7.9375cm" svg:height="5.953125cm"><draw:image xlink:href="Pictures/11a888551dd7620a6915ab8a7c4887c1.jpg" xlink:type="simple" xlink:show="embed" xlink:actuate="onLoad"/></draw:frame></text:p>
      <text:h text:style-name="Heading_20_4" text:outline-level="4"><text:bookmark-start text:name="__RefHeading___NoTitle_7"/><text:bookmark-start text:name="section4"/>2020-08-10<text:bookmark-end text:name="__RefHeading___NoTitle_7"/><text:bookmark-end text:name="section4"/></text:h>
      <text:p text:style-name="Text_20_body">I designed a testing board with a SN754410 H-Bridge driver for testing. I can test 4 outputs and 4 inputs per testing board easily with an Arduino now. The SN754410 is still in delivery and will get assembled later. <text:a xlink:type="simple" xlink:href="https://twitter.com/nopx15/status/1295631724949508097" text:style-name="Internet_20_link" text:visited-style-name="Visited_20_Internet_20_Link">Tweet, including a short video of the testing</text:a></text:p>
      <text:p text:style-name="Text_20_body"><draw:frame draw:style-name="media" draw:name="7" text:anchor-type="as-char" draw:z-index="7" svg:width="7.9375cm" svg:height="10.583333333333cm"><draw:image xlink:href="Pictures/ac985c713b87a95343a3cfae912c1323.jpg" xlink:type="simple" xlink:show="embed" xlink:actuate="onLoad"/></draw:frame></text:p>
      <text:h text:style-name="Heading_20_4" text:outline-level="4"><text:bookmark-start text:name="__RefHeading___NoTitle_8"/><text:bookmark-start text:name="section5"/>2020-08-01<text:bookmark-end text:name="__RefHeading___NoTitle_8"/><text:bookmark-end text:name="section5"/></text:h>
      <text:p text:style-name="Text_20_body">My automated long term test is up and running. 1000 test-iterations per bit. Tuned the loading speed of the C (adding 100 Ohms), added diodes (1N4007) and tuned the holding voltage of the relais better by adding 100 Ohms.</text:p>
      <text:p text:style-name="Text_20_body"><draw:frame draw:style-name="media" draw:name="8" text:anchor-type="as-char" draw:z-index="8" svg:width="7.9375cm" svg:height="10.583333333333cm"><draw:image xlink:href="Pictures/65d6dd24256e063a830174fbea507e2e.jpg" xlink:type="simple" xlink:show="embed" xlink:actuate="onLoad"/></draw:frame></text:p>
      <text:h text:style-name="Heading_20_4" text:outline-level="4"><text:bookmark-start text:name="__RefHeading___NoTitle_9"/><text:bookmark-start text:name="section6"/>2020-06-28<text:bookmark-end text:name="__RefHeading___NoTitle_9"/><text:bookmark-end text:name="section6"/></text:h>
      <text:p text:style-name="Text_20_body">Fixed the „4-Bit Register rev2“ board. The board is fully functional but has some drawbacks. You need to scratch away 8 traces on the board and solder 8 short wires on it. </text:p>
      <text:p text:style-name="Text_20_body">The fixes for rev3 are:</text:p>
      <text:list text:style-name="List_20_1" text:continue-numbering="false">
        <text:list-item>
          <text:p text:style-name="List_20_1_Content_First"> Cs were not aligned correctly to matching relais. Nobody will see this but still, it is not as intended! Fixed in rev3</text:p>
        </text:list-item>
        <text:list-item>
          <text:p text:style-name="List_20_1_Content"> There is a mistake at the store relays. That is why you need to scratch traces. Fixed in rev3</text:p>
        </text:list-item>
        <text:list-item>
          <text:p text:style-name="List_20_1_Content"> Rev2 is unable to select between rising and falling edge. This is fixed in rev3 by a jumper</text:p>
        </text:list-item>
        <text:list-item>
          <text:p text:style-name="List_20_1_Content"> B.Mask is under the LED-Indicator on the back, that is why the light is not as bright as intended. Fixed in rev3.</text:p>
        </text:list-item>
        <text:list-item>
          <text:p text:style-name="List_20_1_Content_Last"> Numbering of the LEDs would be helpful. Fixed in rev3.</text:p>
        </text:list-item>
      </text:list>
      <text:h text:style-name="Heading_20_4" text:outline-level="4"><text:bookmark-start text:name="__RefHeading___NoTitle_10"/><text:bookmark-start text:name="section7"/>2020-06-18<text:bookmark-end text:name="__RefHeading___NoTitle_10"/><text:bookmark-end text:name="section7"/></text:h>
      <text:p text:style-name="Text_20_body">The PCBs for the 4Bit Register and the Logo did arrive. I assembled them successfully. I'm now waiting for the new Relays HK19F for the final test of the registers. In the Logo-PCB there was a little mistake but I succeed fixing it by scraping away two traces.</text:p>
      <text:p text:style-name="Text_20_body"><draw:frame draw:style-name="media" draw:name="9" text:anchor-type="as-char" draw:z-index="9" svg:width="7.9375cm" svg:height="10.583333333333cm"><draw:image xlink:href="Pictures/923aff4e93a72402501ac005916741f5.jpg" xlink:type="simple" xlink:show="embed" xlink:actuate="onLoad"/></draw:frame></text:p>
      <text:p text:style-name="Text_20_body"><draw:frame draw:style-name="media" draw:name="10" text:anchor-type="as-char" draw:z-index="10" svg:width="7.9375cm" svg:height="10.583333333333cm"><draw:image xlink:href="Pictures/55b8ab518ebc58176c9f76a3d3b76443.jpg" xlink:type="simple" xlink:show="embed" xlink:actuate="onLoad"/></draw:frame></text:p>
      <text:h text:style-name="Heading_20_2" text:outline-level="2"><text:bookmark-start text:name="__RefHeading___documentation_11"/><text:bookmark-start text:name="documentation"/>Documentation<text:bookmark-end text:name="__RefHeading___documentation_11"/><text:bookmark-end text:name="documentation"/></text:h>
      <text:h text:style-name="Heading_20_3" text:outline-level="3"><text:bookmark-start text:name="__RefHeading___downloads_12"/><text:bookmark-start text:name="downloads"/>Downloads<text:bookmark-end text:name="__RefHeading___downloads_12"/><text:bookmark-end text:name="downloads"/></text:h>
      <text:list text:style-name="List_20_1" text:continue-numbering="false">
        <text:list-item>
          <text:p text:style-name="List_20_1_Content_First"> <text:a xlink:type="simple" xlink:href="http://wiki.vspace.one/lib/exe/fetch.php?media=projekte:eurotwo_v0.002.pdf" text:style-name="Internet_20_link" text:visited-style-name="Visited_20_Internet_20_Link">EuroTwo v0.002 Manual [PDF]</text:a></text:p>
        </text:list-item>
        <text:list-item>
          <text:p text:style-name="List_20_1_Content"> <text:a xlink:type="simple" xlink:href="http://wiki.vspace.one/lib/exe/fetch.php?media=projekte:eurotwo_v0.004.pdf" text:style-name="Internet_20_link" text:visited-style-name="Visited_20_Internet_20_Link">EuroTwo v0.004 Manual [PDF]</text:a></text:p>
        </text:list-item>
        <text:list-item>
          <text:p text:style-name="List_20_1_Content_Last"> <text:a xlink:type="simple" xlink:href="http://wiki.vspace.one/lib/exe/fetch.php?media=projekte:onepiece_rev1_v0.004.0.pdf" text:style-name="Internet_20_link" text:visited-style-name="Visited_20_Internet_20_Link">EuroTwo OnePiece v0.004.0 Schematic [PDF]</text:a> (untested)</text:p>
        </text:list-item>
      </text:list>
      <text:h text:style-name="Heading_20_3" text:outline-level="3"><text:bookmark-start text:name="__RefHeading___sizes_standards_13"/><text:bookmark-start text:name="sizes_standards"/>Sizes/Standards<text:bookmark-end text:name="__RefHeading___sizes_standards_13"/><text:bookmark-end text:name="sizes_standards"/></text:h>
      <text:p text:style-name="Text_20_body"><draw:frame draw:style-name="media" draw:name="11" text:anchor-type="as-char" draw:z-index="11" svg:width="5.2916666666667cm" svg:height="8.634484228474cm"><draw:image xlink:href="Pictures/2be1656efee825ba7a99408b277a281a.png" xlink:type="simple" xlink:show="embed" xlink:actuate="onLoad"/></draw:frame></text:p>
      <text:list text:style-name="List_20_1" text:continue-numbering="false">
        <text:list-item>
          <text:p text:style-name="List_20_1_Content_First"> Holes for signals: 2_2mm vias or pads</text:p>
        </text:list-item>
        <text:list-item>
          <text:p text:style-name="List_20_1_Content"> Holes for currents: 3.2</text:p>
        </text:list-item>
        <text:list-item>
          <text:p text:style-name="List_20_1_Content"> GND on top holes</text:p>
        </text:list-item>
        <text:list-item>
          <text:p text:style-name="List_20_1_Content_Last"> +5V on bottom holes</text:p>
        </text:list-item>
      </text:list>
      <text:h text:style-name="Heading_20_3" text:outline-level="3"><text:bookmark-start text:name="__RefHeading___errata_14"/><text:bookmark-start text:name="errata"/>Errata<text:bookmark-end text:name="__RefHeading___errata_14"/><text:bookmark-end text:name="errata"/></text:h>
      <text:h text:style-name="Heading_20_4" text:outline-level="4"><text:bookmark-start text:name="__RefHeading___halfadder_rev1_15"/><text:bookmark-start text:name="halfadder_rev1"/>HalfAdder rev1<text:bookmark-end text:name="__RefHeading___halfadder_rev1_15"/><text:bookmark-end text:name="halfadder_rev1"/></text:h>
      <text:list text:style-name="Numbering_20_1" text:continue-numbering="false">
        <text:list-item>
          <text:p text:style-name="LastListParagraph_Numbering_20_1_Content_First"> Silkscreen AxorB → A&amp;B</text:p>
        </text:list-item>
      </text:list>
      <text:h text:style-name="Heading_20_4" text:outline-level="4"><text:bookmark-start text:name="__RefHeading___digitalcontroller_v1_16"/><text:bookmark-start text:name="digitalcontroller_v1"/>DigitalController v1<text:bookmark-end text:name="__RefHeading___digitalcontroller_v1_16"/><text:bookmark-end text:name="digitalcontroller_v1"/></text:h>
      <text:list text:style-name="List_20_1" text:continue-numbering="false">
        <text:list-item>
          <text:p text:style-name="List_20_1_Content_First"> <text:a xlink:type="simple" xlink:href="https://www.mikrocontroller.net/topic/477873" text:style-name="Internet_20_link" text:visited-style-name="Visited_20_Internet_20_Link">https://www.mikrocontroller.net/topic/477873</text:a>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eurotwo</dc:title>
  </office:meta>
</office:document-meta>
</file>