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luxbox"/><text:bookmark-start text:name="__RefHeading___luxbox_projekt_1"/><text:bookmark-start text:name="luxbox_projekt"/>luxbox Projekt<text:bookmark-end text:name="__RefHeading___luxbox_projekt_1"/><text:bookmark-end text:name="luxbox_projekt"/></text:h>
      <text:h text:style-name="Heading_20_2" text:outline-level="2"><text:bookmark-start text:name="__RefHeading___besitzer_2"/><text:bookmark-start text:name="besitzer"/>Besitzer<text:bookmark-end text:name="__RefHeading___besitzer_2"/><text:bookmark-end text:name="besitzer"/></text:h>
      <text:p text:style-name="Text_20_body">Michael</text:p>
      <text:h text:style-name="Heading_20_2" text:outline-level="2"><text:bookmark-start text:name="__RefHeading___ziel_3"/><text:bookmark-start text:name="ziel"/>Ziel<text:bookmark-end text:name="__RefHeading___ziel_3"/><text:bookmark-end text:name="ziel"/></text:h>
      <text:h text:style-name="Heading_20_2" text:outline-level="2"><text:bookmark-start text:name="__RefHeading___status_4"/><text:bookmark-start text:name="status"/>Status<text:bookmark-end text:name="__RefHeading___status_4"/><text:bookmark-end text:name="status"/></text:h>
      <text:p text:style-name="Text_20_body">in Bearbeitung, Prototyp läuft schon.</text:p>
      <text:h text:style-name="Heading_20_2" text:outline-level="2"><text:bookmark-start text:name="__RefHeading___erledigt_5"/><text:bookmark-start text:name="erledigt"/>Erledigt<text:bookmark-end text:name="__RefHeading___erledigt_5"/><text:bookmark-end text:name="erledigt"/></text:h>
      <text:h text:style-name="Heading_20_2" text:outline-level="2"><text:bookmark-start text:name="__RefHeading___todo_6"/><text:bookmark-start text:name="todo"/>ToDo<text:bookmark-end text:name="__RefHeading___todo_6"/><text:bookmark-end text:name="todo"/></text:h>
      <text:h text:style-name="Heading_20_2" text:outline-level="2"><text:bookmark-start text:name="__RefHeading___erweiterte_ziele_7"/><text:bookmark-start text:name="erweiterte_ziele"/>Erweiterte Ziele<text:bookmark-end text:name="__RefHeading___erweiterte_ziele_7"/><text:bookmark-end text:name="erweiterte_zie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luxbox</dc:title>
  </office:meta>
</office:document-meta>
</file>